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9.png" manifest:media-type="image/png"/>
  <manifest:file-entry manifest:full-path="media/image8.png" manifest:media-type="image/png"/>
  <manifest:file-entry manifest:full-path="media/image1.png" manifest:media-type="image/png"/>
  <manifest:file-entry manifest:full-path="media/image6.png" manifest:media-type="image/png"/>
  <manifest:file-entry manifest:full-path="media/image5.png" manifest:media-type="image/png"/>
  <manifest:file-entry manifest:full-path="media/image4.jpeg" manifest:media-type="image/jpeg"/>
  <manifest:file-entry manifest:full-path="media/image3.png" manifest:media-type="image/png"/>
  <manifest:file-entry manifest:full-path="media/image2.png" manifest:media-type="image/png"/>
  <manifest:file-entry manifest:full-path="media/image7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Standardnípísmoodstavce" style:family="text">
      <style:text-properties style:font-name="Times New Roman" fo:font-size="26pt" style:font-size-asian="26pt" style:font-size-complex="26pt" style:language-asian="cs" style:country-asian="CZ" style:language-complex="ar" style:country-complex="SA"/>
    </style:style>
    <style:style style:name="P3" style:parent-style-name="Normální" style:family="paragraph">
      <style:text-properties style:font-name="Cambria" style:font-name-asian="Cambria"/>
    </style:style>
    <style:style style:name="P4" style:parent-style-name="Standard" style:family="paragraph">
      <style:paragraph-properties fo:text-align="center"/>
    </style:style>
    <style:style style:name="T5" style:parent-style-name="Standardnípísmoodstavce" style:family="text">
      <style:text-properties style:font-name="Times New Roman" fo:font-weight="bold" style:font-weight-asian="bold" style:font-weight-complex="bold" fo:font-size="26pt" style:font-size-asian="26pt" style:font-size-complex="26pt"/>
    </style:style>
    <style:style style:name="P6" style:parent-style-name="Standard" style:family="paragraph">
      <style:paragraph-properties fo:text-align="center"/>
    </style:style>
    <style:style style:name="T7" style:parent-style-name="Standardnípísmoodstavce" style:family="text">
      <style:text-properties style:font-name="Times New Roman" style:language-asian="cs" style:country-asian="CZ" style:language-complex="ar" style:country-complex="SA"/>
    </style:style>
    <style:style style:name="T8" style:parent-style-name="Standardnípísmoodstavce" style:family="text">
      <style:text-properties style:font-name="Times New Roman" fo:font-weight="bold" style:font-weight-asian="bold" style:font-weight-complex="bold" fo:font-size="26pt" style:font-size-asian="26pt" style:font-size-complex="26pt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>
      <style:paragraph-properties fo:text-align="center"/>
    </style:style>
    <style:style style:name="T11" style:parent-style-name="Standardnípísmoodstavce" style:family="text">
      <style:text-properties style:font-name="Times New Roman" style:language-asian="cs" style:country-asian="CZ" style:language-complex="ar" style:country-complex="SA"/>
    </style:style>
    <style:style style:name="T12" style:parent-style-name="Standardnípísmoodstavce" style:family="text">
      <style:text-properties style:font-name="Times New Roman" style:language-asian="cs" style:country-asian="CZ" style:language-complex="ar" style:country-complex="SA"/>
    </style:style>
    <style:style style:name="T13" style:parent-style-name="Standardnípísmoodstavce" style:family="text">
      <style:text-properties style:font-name="Times New Roman" fo:font-size="14pt" style:font-size-asian="14pt" style:font-size-complex="14pt"/>
    </style:style>
    <style:style style:name="P14" style:parent-style-name="Standard" style:family="paragraph">
      <style:paragraph-properties fo:text-align="center"/>
    </style:style>
    <style:style style:name="P15" style:parent-style-name="Standard" style:family="paragraph">
      <style:paragraph-properties fo:text-align="center"/>
    </style:style>
    <style:style style:name="T16" style:parent-style-name="Standardnípísmoodstavce" style:family="text">
      <style:text-properties style:font-name="Times New Roman" style:language-asian="cs" style:country-asian="CZ" style:language-complex="ar" style:country-complex="SA"/>
    </style:style>
    <style:style style:name="P17" style:parent-style-name="Standard" style:family="paragraph">
      <style:paragraph-properties fo:text-align="center"/>
      <style:text-properties style:font-name="Times New Roman"/>
    </style:style>
    <style:style style:name="P18" style:parent-style-name="Standard" style:family="paragraph">
      <style:paragraph-properties fo:text-align="center"/>
      <style:text-properties style:font-name="Times New Roman"/>
    </style:style>
    <style:style style:name="P19" style:parent-style-name="Standard" style:family="paragraph">
      <style:paragraph-properties fo:text-align="center"/>
    </style:style>
    <style:style style:name="P20" style:parent-style-name="Standard" style:family="paragraph">
      <style:paragraph-properties fo:text-align="center"/>
      <style:text-properties style:font-name="Times New Roman"/>
    </style:style>
    <style:style style:name="P21" style:parent-style-name="Standard" style:family="paragraph">
      <style:paragraph-properties fo:text-align="center"/>
      <style:text-properties style:font-name="Times New Roman"/>
    </style:style>
    <style:style style:name="P22" style:parent-style-name="Standard" style:family="paragraph">
      <style:paragraph-properties fo:text-align="center"/>
      <style:text-properties style:font-name="Times New Roman"/>
    </style:style>
    <style:style style:name="P23" style:parent-style-name="Standard" style:family="paragraph">
      <style:paragraph-properties fo:text-align="center"/>
    </style:style>
    <style:style style:name="P24" style:parent-style-name="Standard" style:family="paragraph">
      <style:paragraph-properties fo:text-align="center"/>
    </style:style>
    <style:style style:name="T25" style:parent-style-name="Standardnípísmoodstavce" style:family="text">
      <style:text-properties style:language-asian="cs" style:country-asian="CZ" style:language-complex="ar" style:country-complex="SA"/>
    </style:style>
    <style:style style:name="T26" style:parent-style-name="Standardnípísmoodstavce" style:family="text">
      <style:text-properties style:font-name="Times New Roman" style:language-asian="cs" style:country-asian="CZ" style:language-complex="ar" style:country-complex="SA"/>
    </style:style>
    <style:style style:name="T27" style:parent-style-name="Standardnípísmoodstavce" style:family="text">
      <style:text-properties style:font-name="Times New Roman" style:font-name-asian="Times New Roman" style:font-name-complex="Times New Roman" fo:color="#000000" style:text-scale="1%" fo:background-color="#000000"/>
    </style:style>
    <style:style style:name="T28" style:parent-style-name="Standardnípísmoodstavce" style:family="text">
      <style:text-properties style:font-name="Times New Roman" fo:font-size="55pt" style:font-size-asian="55pt" style:font-size-complex="55pt"/>
    </style:style>
    <style:style style:name="P29" style:parent-style-name="Standard" style:family="paragraph">
      <style:paragraph-properties fo:text-align="center"/>
    </style:style>
    <style:style style:name="T30" style:parent-style-name="Standardnípísmoodstavce" style:family="text">
      <style:text-properties style:font-name="Times New Roman" style:language-asian="cs" style:country-asian="CZ" style:language-complex="ar" style:country-complex="SA"/>
    </style:style>
    <style:style style:name="T31" style:parent-style-name="Standardnípísmoodstavce" style:family="text">
      <style:text-properties style:font-name="Times New Roman" style:language-asian="cs" style:country-asian="CZ" style:language-complex="ar" style:country-complex="SA"/>
    </style:style>
    <style:style style:name="T32" style:parent-style-name="Standardnípísmoodstavce" style:family="text">
      <style:text-properties style:font-name="Times New Roman" fo:font-size="55pt" style:font-size-asian="55pt" style:font-size-complex="55pt"/>
    </style:style>
    <style:style style:name="P33" style:parent-style-name="Standard" style:family="paragraph">
      <style:paragraph-properties fo:text-align="center"/>
      <style:text-properties style:font-name="Times New Roman"/>
    </style:style>
    <style:style style:name="P34" style:parent-style-name="Standard" style:family="paragraph">
      <style:paragraph-properties fo:text-align="center"/>
      <style:text-properties style:font-name="Times New Roman"/>
    </style:style>
    <style:style style:name="P35" style:parent-style-name="Standard" style:family="paragraph">
      <style:paragraph-properties fo:text-align="center"/>
    </style:style>
    <style:style style:name="T36" style:parent-style-name="Standardnípísmoodstavce" style:family="text">
      <style:text-properties style:font-name="Times New Roman" style:language-asian="cs" style:country-asian="CZ" style:language-complex="ar" style:country-complex="SA"/>
    </style:style>
    <style:style style:name="P37" style:parent-style-name="Standard" style:family="paragraph">
      <style:paragraph-properties fo:text-align="center"/>
    </style:style>
    <style:style style:name="P38" style:parent-style-name="Standard" style:family="paragraph">
      <style:paragraph-properties fo:text-align="center"/>
      <style:text-properties style:font-name="Times New Roman"/>
    </style:style>
    <style:style style:name="P39" style:parent-style-name="Standard" style:family="paragraph">
      <style:paragraph-properties fo:text-align="center"/>
    </style:style>
    <style:style style:name="P40" style:parent-style-name="Standard" style:family="paragraph">
      <style:paragraph-properties fo:text-align="center"/>
      <style:text-properties style:font-name="Times New Roman"/>
    </style:style>
    <style:style style:name="P41" style:parent-style-name="Standard" style:family="paragraph">
      <style:paragraph-properties fo:text-align="center"/>
    </style:style>
    <style:style style:name="T42" style:parent-style-name="Standardnípísmoodstavce" style:family="text">
      <style:text-properties style:language-asian="cs" style:country-asian="CZ" style:language-complex="ar" style:country-complex="SA"/>
    </style:style>
    <style:style style:name="T43" style:parent-style-name="Standardnípísmoodstavce" style:family="text">
      <style:text-properties style:font-name="Times New Roman" fo:font-size="55pt" style:font-size-asian="55pt" style:font-size-complex="55pt" style:language-asian="cs" style:country-asian="CZ" style:language-complex="ar" style:country-complex="SA"/>
    </style:style>
    <style:style style:name="P44" style:parent-style-name="Standard" style:family="paragraph">
      <style:paragraph-properties fo:text-align="center"/>
      <style:text-properties style:font-name="Times New Roman"/>
    </style:style>
    <style:style style:name="P45" style:parent-style-name="Standard" style:family="paragraph">
      <style:paragraph-properties fo:text-align="center"/>
      <style:text-properties style:font-name="Times New Roman"/>
    </style:style>
    <style:style style:name="P46" style:parent-style-name="Standard" style:family="paragraph">
      <style:paragraph-properties fo:text-align="center"/>
      <style:text-properties style:font-name="Times New Roman"/>
    </style:style>
    <style:style style:name="P47" style:parent-style-name="Standard" style:family="paragraph">
      <style:paragraph-properties fo:text-align="center"/>
    </style:style>
    <style:style style:name="P48" style:parent-style-name="Standard" style:family="paragraph">
      <style:paragraph-properties>
        <style:tab-stops>
          <style:tab-stop style:type="left" style:position="4.6625in"/>
        </style:tab-stops>
      </style:paragraph-properties>
    </style:style>
    <style:style style:name="P49" style:parent-style-name="Standard" style:family="paragraph">
      <style:paragraph-properties fo:text-align="center"/>
    </style:style>
    <style:style style:name="P50" style:parent-style-name="Standard" style:family="paragraph">
      <style:text-properties style:font-name="Times New Roman"/>
    </style:style>
    <style:style style:name="P51" style:parent-style-name="Standard" style:family="paragraph">
      <style:paragraph-properties fo:text-align="center"/>
      <style:text-properties style:font-name="Times New Roman"/>
    </style:style>
    <style:style style:name="P52" style:parent-style-name="Standard" style:family="paragraph">
      <style:paragraph-properties fo:text-align="center"/>
      <style:text-properties style:font-name="Times New Roman"/>
    </style:style>
    <style:style style:name="P53" style:parent-style-name="Standard" style:family="paragraph">
      <style:paragraph-properties fo:text-align="center"/>
      <style:text-properties style:font-name="Times New Roman"/>
    </style:style>
    <style:style style:name="P54" style:parent-style-name="Standard" style:family="paragraph">
      <style:paragraph-properties fo:text-align="center"/>
      <style:text-properties style:font-name="Times New Roman"/>
    </style:style>
    <style:style style:name="P55" style:parent-style-name="Standard" style:family="paragraph">
      <style:text-properties style:font-name="Times New Roman"/>
    </style:style>
    <style:style style:name="P56" style:parent-style-name="Standard" style:family="paragraph">
      <style:text-properties style:font-name="Times New Roman"/>
    </style:style>
    <style:style style:name="P57" style:parent-style-name="Standard" style:family="paragraph">
      <style:text-properties style:font-name="Times New Roman"/>
    </style:style>
    <style:style style:name="P58" style:parent-style-name="Standard" style:family="paragraph">
      <style:paragraph-properties fo:text-align="center"/>
      <style:text-properties style:font-name="Times New Roman"/>
    </style:style>
    <style:style style:name="T59" style:parent-style-name="Standardnípísmoodstavce" style:family="text">
      <style:text-properties style:font-name="Times New Roman" fo:font-weight="bold" style:font-weight-asian="bold" style:font-weight-complex="bold" fo:font-size="18pt" style:font-size-asian="18pt" style:font-size-complex="18pt"/>
    </style:style>
    <style:style style:name="P60" style:parent-style-name="Standard" style:family="paragraph">
      <style:text-properties style:font-name="Times New Roman" fo:font-size="14pt" style:font-size-asian="14pt" style:font-size-complex="14pt"/>
    </style:style>
    <style:style style:name="P61" style:parent-style-name="Standard" style:family="paragraph">
      <style:text-properties style:font-name="Times New Roman"/>
    </style:style>
    <style:style style:name="P62" style:parent-style-name="Standard" style:family="paragraph">
      <style:text-properties style:font-name="Times New Roman"/>
    </style:style>
    <style:style style:name="P63" style:parent-style-name="Standard" style:family="paragraph">
      <style:text-properties style:font-name="Times New Roman"/>
    </style:style>
    <style:style style:name="P64" style:parent-style-name="Standard" style:family="paragraph">
      <style:text-properties style:font-name="Times New Roman"/>
    </style:style>
    <style:style style:name="P65" style:parent-style-name="Standard" style:family="paragraph">
      <style:text-properties style:font-name="Times New Roman" fo:font-size="14pt" style:font-size-asian="14pt" style:font-size-complex="14pt"/>
    </style:style>
    <style:style style:name="P66" style:parent-style-name="Standard" style:family="paragraph">
      <style:text-properties style:font-name="Times New Roman" fo:font-size="14pt" style:font-size-asian="14pt" style:font-size-complex="14pt"/>
    </style:style>
    <style:style style:name="P67" style:parent-style-name="Standard" style:family="paragraph">
      <style:text-properties style:font-name="Times New Roman" fo:font-size="14pt" style:font-size-asian="14pt" style:font-size-complex="14pt"/>
    </style:style>
    <style:style style:name="P68" style:parent-style-name="Standard" style:family="paragraph">
      <style:text-properties style:font-name="Times New Roman"/>
    </style:style>
    <style:style style:name="P69" style:parent-style-name="Standard" style:family="paragraph">
      <style:text-properties style:font-name="Times New Roman"/>
    </style:style>
    <style:style style:name="P70" style:parent-style-name="Standard" style:family="paragraph">
      <style:text-properties style:font-name="Times New Roman"/>
    </style:style>
    <style:style style:name="P71" style:parent-style-name="Standard" style:family="paragraph">
      <style:text-properties style:font-name="Times New Roman"/>
    </style:style>
    <style:style style:name="P72" style:parent-style-name="Standard" style:family="paragraph">
      <style:text-properties style:font-name="Times New Roman" fo:font-size="14pt" style:font-size-asian="14pt" style:font-size-complex="14pt"/>
    </style:style>
    <style:style style:name="P73" style:parent-style-name="Standard" style:family="paragraph">
      <style:text-properties style:font-name="Times New Roman" fo:font-size="14pt" style:font-size-asian="14pt" style:font-size-complex="14pt"/>
    </style:style>
    <style:style style:name="P74" style:parent-style-name="Standard" style:family="paragraph">
      <style:text-properties style:font-name="Times New Roman" fo:font-size="14pt" style:font-size-asian="14pt" style:font-size-complex="14pt"/>
    </style:style>
    <style:style style:name="P75" style:parent-style-name="Standard" style:family="paragraph">
      <style:text-properties style:font-name="Times New Roman" fo:font-size="14pt" style:font-size-asian="14pt" style:font-size-complex="14pt"/>
    </style:style>
    <style:style style:name="P76" style:parent-style-name="Standard" style:family="paragraph">
      <style:text-properties style:font-name="Times New Roman" fo:font-size="14pt" style:font-size-asian="14pt" style:font-size-complex="14pt"/>
    </style:style>
    <style:style style:name="P77" style:parent-style-name="Standard" style:family="paragraph">
      <style:text-properties style:font-name="Times New Roman" fo:font-size="14pt" style:font-size-asian="14pt" style:font-size-complex="14pt"/>
    </style:style>
    <style:style style:name="P78" style:parent-style-name="Standard" style:family="paragraph">
      <style:text-properties style:font-name="Times New Roman" fo:font-size="14pt" style:font-size-asian="14pt" style:font-size-complex="14pt"/>
    </style:style>
    <style:style style:name="P79" style:parent-style-name="Standard" style:family="paragraph">
      <style:text-properties style:font-name="Times New Roman" fo:font-size="14pt" style:font-size-asian="14pt" style:font-size-complex="14pt"/>
    </style:style>
    <style:style style:name="P80" style:parent-style-name="Standard" style:family="paragraph">
      <style:text-properties style:font-name="Times New Roman" fo:font-size="14pt" style:font-size-asian="14pt" style:font-size-complex="14pt"/>
    </style:style>
    <style:style style:name="P81" style:parent-style-name="Standard" style:family="paragraph">
      <style:text-properties style:font-name="Times New Roman" fo:font-size="14pt" style:font-size-asian="14pt" style:font-size-complex="14pt"/>
    </style:style>
    <style:style style:name="P82" style:parent-style-name="Standard" style:family="paragraph">
      <style:text-properties style:font-name="Times New Roman" fo:font-size="14pt" style:font-size-asian="14pt" style:font-size-complex="14pt"/>
    </style:style>
    <style:style style:name="P83" style:parent-style-name="Standard" style:family="paragraph">
      <style:text-properties style:font-name="Times New Roman" fo:font-size="14pt" style:font-size-asian="14pt" style:font-size-complex="14pt"/>
    </style:style>
    <style:style style:name="P84" style:parent-style-name="Standard" style:family="paragraph">
      <style:text-properties style:font-name="Times New Roman" fo:font-size="14pt" style:font-size-asian="14pt" style:font-size-complex="14pt"/>
    </style:style>
    <style:style style:name="P85" style:parent-style-name="Standard" style:family="paragraph">
      <style:text-properties style:font-name="Times New Roman" fo:font-size="14pt" style:font-size-asian="14pt" style:font-size-complex="14pt"/>
    </style:style>
    <style:style style:name="P86" style:parent-style-name="Standard" style:family="paragraph">
      <style:text-properties style:font-name="Times New Roman" fo:font-size="14pt" style:font-size-asian="14pt" style:font-size-complex="14pt"/>
    </style:style>
    <style:style style:name="P87" style:parent-style-name="Standard" style:family="paragraph">
      <style:text-properties style:font-name="Times New Roman" fo:font-size="14pt" style:font-size-asian="14pt" style:font-size-complex="14pt"/>
    </style:style>
    <style:style style:name="P88" style:parent-style-name="Standard" style:family="paragraph">
      <style:text-properties style:font-name="Times New Roman" fo:font-size="14pt" style:font-size-asian="14pt" style:font-size-complex="14pt"/>
    </style:style>
    <style:style style:name="P89" style:parent-style-name="Standard" style:family="paragraph">
      <style:text-properties style:font-name="Times New Roman" fo:font-size="14pt" style:font-size-asian="14pt" style:font-size-complex="14pt"/>
    </style:style>
    <style:style style:name="P90" style:parent-style-name="Standard" style:family="paragraph">
      <style:text-properties style:font-name="Times New Roman" fo:font-size="14pt" style:font-size-asian="14pt" style:font-size-complex="14pt"/>
    </style:style>
    <style:style style:name="P91" style:parent-style-name="Standard" style:family="paragraph">
      <style:text-properties style:font-name="Times New Roman" fo:font-size="14pt" style:font-size-asian="14pt" style:font-size-complex="14pt"/>
    </style:style>
    <style:style style:name="P92" style:parent-style-name="Standard" style:family="paragraph">
      <style:text-properties style:font-name="Times New Roman" fo:font-size="14pt" style:font-size-asian="14pt" style:font-size-complex="14pt"/>
    </style:style>
    <style:style style:name="P93" style:parent-style-name="Standard" style:family="paragraph">
      <style:text-properties style:font-name="Times New Roman" fo:font-size="14pt" style:font-size-asian="14pt" style:font-size-complex="14pt"/>
    </style:style>
    <style:style style:name="P94" style:parent-style-name="Standard" style:family="paragraph">
      <style:text-properties style:font-name="Times New Roman" fo:font-size="14pt" style:font-size-asian="14pt" style:font-size-complex="14pt"/>
    </style:style>
    <style:style style:name="P95" style:parent-style-name="Standard" style:family="paragraph">
      <style:text-properties style:font-name="Times New Roman"/>
    </style:style>
    <style:style style:name="P96" style:parent-style-name="Standard" style:family="paragraph">
      <style:text-properties style:font-name="Times New Roman"/>
    </style:style>
    <style:style style:name="P97" style:parent-style-name="Standard" style:family="paragraph">
      <style:text-properties style:font-name="Times New Roman"/>
    </style:style>
    <style:style style:name="P98" style:parent-style-name="Standard" style:family="paragraph">
      <style:text-properties style:font-name="Times New Roman"/>
    </style:style>
    <style:style style:name="P99" style:parent-style-name="Standard" style:family="paragraph">
      <style:text-properties style:font-name="Times New Roman"/>
    </style:style>
    <style:style style:name="P100" style:parent-style-name="Standard" style:family="paragraph">
      <style:text-properties style:font-name="Times New Roman"/>
    </style:style>
    <style:style style:name="P101" style:parent-style-name="Standard" style:family="paragraph">
      <style:text-properties style:font-name="Times New Roman"/>
    </style:style>
    <style:style style:name="P102" style:parent-style-name="Standard" style:family="paragraph">
      <style:text-properties style:font-name="Times New Roman"/>
    </style:style>
    <style:style style:name="P103" style:parent-style-name="Standard" style:family="paragraph">
      <style:text-properties style:font-name="Times New Roman"/>
    </style:style>
    <style:style style:name="P104" style:parent-style-name="Standard" style:family="paragraph">
      <style:text-properties style:font-name="Times New Roman"/>
    </style:style>
    <style:style style:name="P105" style:parent-style-name="Standard" style:family="paragraph">
      <style:text-properties style:font-name="Times New Roman"/>
    </style:style>
    <style:style style:name="P106" style:parent-style-name="Standard" style:family="paragraph">
      <style:text-properties style:font-name="Times New Roman"/>
    </style:style>
    <style:style style:name="T107" style:parent-style-name="Standardnípísmoodstavce" style:family="text">
      <style:text-properties style:font-name="Times New Roman" fo:font-size="18pt" style:font-size-asian="18pt" style:font-size-complex="18pt"/>
    </style:style>
    <style:style style:name="P108" style:parent-style-name="Standard" style:family="paragraph">
      <style:text-properties style:font-name="Times New Roman"/>
    </style:style>
    <style:style style:name="P109" style:parent-style-name="Standard" style:family="paragraph">
      <style:text-properties style:font-name="Times New Roman" fo:font-weight="bold" style:font-weight-asian="bold" style:font-weight-complex="bold"/>
    </style:style>
    <style:style style:name="P110" style:parent-style-name="Standard" style:family="paragraph">
      <style:text-properties style:font-name="Times New Roman"/>
    </style:style>
    <style:style style:name="P111" style:parent-style-name="Standard" style:family="paragraph">
      <style:text-properties style:font-name="Times New Roman"/>
    </style:style>
    <style:style style:name="P112" style:parent-style-name="Standard" style:family="paragraph">
      <style:text-properties style:font-name="Times New Roman" fo:font-weight="bold" style:font-weight-asian="bold" style:font-weight-complex="bold"/>
    </style:style>
    <style:style style:name="P113" style:parent-style-name="Standard" style:family="paragraph">
      <style:text-properties style:font-name="Times New Roman" fo:font-weight="bold" style:font-weight-asian="bold" style:font-weight-complex="bold"/>
    </style:style>
    <style:style style:name="P114" style:parent-style-name="Standard" style:family="paragraph">
      <style:text-properties style:font-name="Times New Roman" fo:font-weight="bold" style:font-weight-asian="bold" style:font-weight-complex="bold"/>
    </style:style>
    <style:style style:name="P115" style:parent-style-name="Standard" style:family="paragraph">
      <style:text-properties style:font-name="Times New Roman"/>
    </style:style>
    <style:style style:name="P116" style:parent-style-name="Standard" style:family="paragraph">
      <style:text-properties style:font-name="Times New Roman"/>
    </style:style>
    <style:style style:name="P117" style:parent-style-name="Standard" style:family="paragraph">
      <style:text-properties style:font-name="Times New Roman"/>
    </style:style>
    <style:style style:name="P118" style:parent-style-name="Standard" style:family="paragraph">
      <style:text-properties style:font-name="Times New Roman"/>
    </style:style>
    <style:style style:name="P119" style:parent-style-name="Standard" style:family="paragraph">
      <style:text-properties style:font-name="Times New Roman"/>
    </style:style>
    <style:style style:name="P120" style:parent-style-name="Standard" style:family="paragraph">
      <style:text-properties style:font-name="Times New Roman"/>
    </style:style>
    <style:style style:name="P121" style:parent-style-name="Standard" style:family="paragraph">
      <style:text-properties style:font-name="Times New Roman" fo:font-weight="bold" style:font-weight-asian="bold" style:font-weight-complex="bold"/>
    </style:style>
    <style:style style:name="P122" style:parent-style-name="Standard" style:family="paragraph">
      <style:text-properties style:font-name="Times New Roman" fo:font-weight="bold" style:font-weight-asian="bold" style:font-weight-complex="bold"/>
    </style:style>
    <style:style style:name="P123" style:parent-style-name="Standard" style:family="paragraph">
      <style:text-properties style:font-name="Times New Roman" fo:font-weight="bold" style:font-weight-asian="bold" style:font-weight-complex="bold"/>
    </style:style>
    <style:style style:name="P124" style:parent-style-name="Standard" style:family="paragraph">
      <style:text-properties style:font-name="Times New Roman"/>
    </style:style>
    <style:style style:name="P125" style:parent-style-name="Standard" style:family="paragraph">
      <style:text-properties style:font-name="Times New Roman"/>
    </style:style>
    <style:style style:name="P126" style:parent-style-name="Standard" style:family="paragraph">
      <style:text-properties style:font-name="Times New Roman"/>
    </style:style>
    <style:style style:name="P127" style:parent-style-name="Standard" style:family="paragraph">
      <style:text-properties style:font-name="Times New Roman"/>
    </style:style>
    <style:style style:name="P128" style:parent-style-name="Standard" style:family="paragraph">
      <style:text-properties style:font-name="Times New Roman"/>
    </style:style>
    <style:style style:name="P129" style:parent-style-name="Standard" style:family="paragraph">
      <style:text-properties style:font-name="Times New Roman"/>
    </style:style>
    <style:style style:name="P130" style:parent-style-name="Standard" style:family="paragraph">
      <style:text-properties style:font-name="Times New Roman"/>
    </style:style>
    <style:style style:name="P131" style:parent-style-name="Standard" style:family="paragraph">
      <style:text-properties style:font-name="Times New Roman"/>
    </style:style>
    <style:style style:name="P132" style:parent-style-name="Standard" style:family="paragraph">
      <style:text-properties style:font-name="Times New Roman"/>
    </style:style>
    <style:style style:name="P133" style:parent-style-name="Standard" style:family="paragraph">
      <style:text-properties style:font-name="Times New Roman"/>
    </style:style>
    <style:style style:name="P134" style:parent-style-name="Standard" style:family="paragraph">
      <style:text-properties style:font-name="Times New Roman"/>
    </style:style>
    <style:style style:name="P135" style:parent-style-name="Standard" style:family="paragraph">
      <style:text-properties style:font-name="Times New Roman"/>
    </style:style>
    <style:style style:name="P136" style:parent-style-name="Standard" style:family="paragraph">
      <style:text-properties style:font-name="Times New Roman"/>
    </style:style>
    <style:style style:name="P137" style:parent-style-name="Standard" style:family="paragraph">
      <style:text-properties style:font-name="Times New Roman"/>
    </style:style>
    <style:style style:name="P138" style:parent-style-name="Standard" style:family="paragraph">
      <style:text-properties style:font-name="Times New Roman"/>
    </style:style>
    <style:style style:name="P139" style:parent-style-name="Standard" style:family="paragraph">
      <style:text-properties style:font-name="Times New Roman"/>
    </style:style>
    <style:style style:name="P140" style:parent-style-name="Standard" style:family="paragraph">
      <style:text-properties style:font-name="Times New Roman"/>
    </style:style>
    <style:style style:name="P141" style:parent-style-name="Standard" style:family="paragraph">
      <style:text-properties style:font-name="Times New Roman"/>
    </style:style>
    <style:style style:name="P142" style:parent-style-name="Standard" style:family="paragraph">
      <style:text-properties style:font-name="Times New Roman"/>
    </style:style>
    <style:style style:name="P143" style:parent-style-name="Standard" style:family="paragraph">
      <style:text-properties style:font-name="Times New Roman"/>
    </style:style>
    <style:style style:name="P144" style:parent-style-name="Standard" style:family="paragraph">
      <style:text-properties style:font-name="Times New Roman"/>
    </style:style>
    <style:style style:name="P145" style:parent-style-name="Standard" style:family="paragraph">
      <style:text-properties style:font-name="Times New Roman"/>
    </style:style>
    <style:style style:name="P146" style:parent-style-name="Standard" style:family="paragraph">
      <style:text-properties style:font-name="Times New Roman"/>
    </style:style>
    <style:style style:name="P147" style:parent-style-name="Standard" style:family="paragraph">
      <style:text-properties style:font-name="Times New Roman"/>
    </style:style>
    <style:style style:name="P148" style:parent-style-name="Standard" style:family="paragraph">
      <style:text-properties style:font-name="Times New Roman"/>
    </style:style>
    <style:style style:name="P149" style:parent-style-name="Standard" style:family="paragraph">
      <style:text-properties style:font-name="Times New Roman"/>
    </style:style>
    <style:style style:name="P150" style:parent-style-name="Standard" style:family="paragraph">
      <style:text-properties style:font-name="Times New Roman"/>
    </style:style>
    <style:style style:name="P151" style:parent-style-name="Standard" style:family="paragraph">
      <style:text-properties style:font-name="Times New Roman"/>
    </style:style>
    <style:style style:name="P152" style:parent-style-name="Standard" style:family="paragraph">
      <style:text-properties style:font-name="Times New Roman"/>
    </style:style>
    <style:style style:name="P153" style:parent-style-name="Standard" style:family="paragraph">
      <style:text-properties style:font-name="Times New Roman"/>
    </style:style>
    <style:style style:name="P154" style:parent-style-name="Standard" style:family="paragraph">
      <style:text-properties style:font-name="Times New Roman"/>
    </style:style>
    <style:style style:name="P155" style:parent-style-name="Standard" style:family="paragraph">
      <style:text-properties style:font-name="Times New Roman"/>
    </style:style>
    <style:style style:name="P156" style:parent-style-name="Standard" style:family="paragraph">
      <style:text-properties style:font-name="Times New Roman"/>
    </style:style>
    <style:style style:name="P157" style:parent-style-name="Standard" style:family="paragraph">
      <style:text-properties style:font-name="Times New Roman" fo:font-size="18pt" style:font-size-asian="18pt" style:font-size-complex="18pt"/>
    </style:style>
    <style:style style:name="P158" style:parent-style-name="Standard" style:family="paragraph">
      <style:text-properties style:font-name="Times New Roman" fo:font-size="18pt" style:font-size-asian="18pt" style:font-size-complex="18pt"/>
    </style:style>
    <style:style style:name="P159" style:parent-style-name="Standard" style:family="paragraph">
      <style:text-properties style:font-name="Times New Roman"/>
    </style:style>
    <style:style style:name="P160" style:parent-style-name="Standard" style:family="paragraph">
      <style:text-properties style:font-name="Times New Roman"/>
    </style:style>
    <style:style style:name="P161" style:parent-style-name="Standard" style:family="paragraph">
      <style:text-properties style:font-name="Times New Roman"/>
    </style:style>
    <style:style style:name="P162" style:parent-style-name="Standard" style:family="paragraph">
      <style:text-properties style:font-name="Times New Roman"/>
    </style:style>
    <style:style style:name="P163" style:parent-style-name="Standard" style:family="paragraph">
      <style:text-properties style:font-name="Times New Roman"/>
    </style:style>
    <style:style style:name="P164" style:parent-style-name="Standard" style:family="paragraph">
      <style:text-properties style:font-name="Times New Roman"/>
    </style:style>
    <style:style style:name="P165" style:parent-style-name="Standard" style:family="paragraph">
      <style:text-properties style:font-name="Times New Roman"/>
    </style:style>
    <style:style style:name="P166" style:parent-style-name="Standard" style:family="paragraph">
      <style:text-properties style:font-name="Times New Roman"/>
    </style:style>
    <style:style style:name="P167" style:parent-style-name="Standard" style:family="paragraph">
      <style:text-properties style:font-name="Times New Roman"/>
    </style:style>
    <style:style style:name="P168" style:parent-style-name="Standard" style:family="paragraph">
      <style:text-properties style:font-name="Times New Roman"/>
    </style:style>
    <style:style style:name="P169" style:parent-style-name="Standard" style:family="paragraph">
      <style:text-properties style:font-name="Times New Roman"/>
    </style:style>
    <style:style style:name="P170" style:parent-style-name="Standard" style:family="paragraph">
      <style:text-properties style:font-name="Times New Roman"/>
    </style:style>
    <style:style style:name="P171" style:parent-style-name="Standard" style:family="paragraph">
      <style:text-properties style:font-name="Times New Roman"/>
    </style:style>
    <style:style style:name="P172" style:parent-style-name="Standard" style:family="paragraph">
      <style:text-properties style:font-name="Times New Roman"/>
    </style:style>
    <style:style style:name="P173" style:parent-style-name="Standard" style:family="paragraph">
      <style:text-properties style:font-name="Times New Roman"/>
    </style:style>
    <style:style style:name="P174" style:parent-style-name="Standard" style:family="paragraph">
      <style:text-properties style:font-name="Times New Roman"/>
    </style:style>
    <style:style style:name="P175" style:parent-style-name="Standard" style:family="paragraph">
      <style:text-properties style:font-name="Times New Roman"/>
    </style:style>
    <style:style style:name="P176" style:parent-style-name="Standard" style:family="paragraph">
      <style:text-properties style:font-name="Times New Roman"/>
    </style:style>
    <style:style style:name="P177" style:parent-style-name="Standard" style:family="paragraph">
      <style:text-properties style:font-name="Times New Roman"/>
    </style:style>
    <style:style style:name="P178" style:parent-style-name="Standard" style:family="paragraph">
      <style:text-properties style:font-name="Times New Roman"/>
    </style:style>
    <style:style style:name="P179" style:parent-style-name="Standard" style:family="paragraph">
      <style:text-properties style:font-name="Times New Roman"/>
    </style:style>
    <style:style style:name="P180" style:parent-style-name="Standard" style:family="paragraph">
      <style:text-properties style:font-name="Times New Roman"/>
    </style:style>
    <style:style style:name="P181" style:parent-style-name="Standard" style:family="paragraph">
      <style:text-properties style:font-name="Times New Roman"/>
    </style:style>
    <style:style style:name="P182" style:parent-style-name="Standard" style:family="paragraph">
      <style:text-properties style:font-name="Times New Roman"/>
    </style:style>
    <style:style style:name="P183" style:parent-style-name="Standard" style:family="paragraph">
      <style:text-properties style:font-name="Times New Roman"/>
    </style:style>
    <style:style style:name="P184" style:parent-style-name="Standard" style:family="paragraph">
      <style:text-properties style:font-name="Times New Roman"/>
    </style:style>
    <style:style style:name="P185" style:parent-style-name="Standard" style:family="paragraph">
      <style:text-properties style:font-name="Times New Roman"/>
    </style:style>
    <style:style style:name="P186" style:parent-style-name="Standard" style:family="paragraph">
      <style:text-properties style:font-name="Times New Roman"/>
    </style:style>
    <style:style style:name="P187" style:parent-style-name="Standard" style:family="paragraph">
      <style:text-properties style:font-name="Times New Roman"/>
    </style:style>
    <style:style style:name="P188" style:parent-style-name="Standard" style:family="paragraph">
      <style:text-properties style:font-name="Times New Roman"/>
    </style:style>
    <style:style style:name="P189" style:parent-style-name="Standard" style:family="paragraph">
      <style:text-properties style:font-name="Times New Roman"/>
    </style:style>
    <style:style style:name="P190" style:parent-style-name="Standard" style:family="paragraph">
      <style:text-properties style:font-name="Times New Roman"/>
    </style:style>
    <style:style style:name="P191" style:parent-style-name="Standard" style:family="paragraph">
      <style:text-properties style:font-name="Times New Roman"/>
    </style:style>
    <style:style style:name="P192" style:parent-style-name="Standard" style:family="paragraph">
      <style:text-properties style:font-name="Times New Roman"/>
    </style:style>
    <style:style style:name="P193" style:parent-style-name="Standard" style:family="paragraph">
      <style:text-properties style:font-name="Times New Roman"/>
    </style:style>
    <style:style style:name="P194" style:parent-style-name="Standard" style:family="paragraph">
      <style:text-properties style:font-name="Times New Roman"/>
    </style:style>
    <style:style style:name="P195" style:parent-style-name="Standard" style:family="paragraph">
      <style:text-properties style:font-name="Times New Roman"/>
    </style:style>
    <style:style style:name="P196" style:parent-style-name="Standard" style:family="paragraph">
      <style:text-properties style:font-name="Times New Roman"/>
    </style:style>
    <style:style style:name="P197" style:parent-style-name="Standard" style:family="paragraph">
      <style:text-properties style:font-name="Times New Roman"/>
    </style:style>
    <style:style style:name="P198" style:parent-style-name="Standard" style:family="paragraph">
      <style:text-properties style:font-name="Times New Roman"/>
    </style:style>
    <style:style style:name="P199" style:parent-style-name="Standard" style:family="paragraph">
      <style:text-properties style:font-name="Times New Roman"/>
    </style:style>
    <style:style style:name="P200" style:parent-style-name="Standard" style:family="paragraph">
      <style:text-properties style:font-name="Times New Roman"/>
    </style:style>
    <style:style style:name="P201" style:parent-style-name="Standard" style:family="paragraph">
      <style:text-properties style:font-name="Times New Roman"/>
    </style:style>
    <style:style style:name="P202" style:parent-style-name="Standard" style:family="paragraph">
      <style:text-properties style:font-name="Times New Roman" fo:font-size="18pt" style:font-size-asian="18pt" style:font-size-complex="18pt"/>
    </style:style>
    <style:style style:name="P203" style:parent-style-name="Standard" style:family="paragraph">
      <style:text-properties style:font-name="Times New Roman"/>
    </style:style>
    <style:style style:name="P204" style:parent-style-name="Standard" style:family="paragraph">
      <style:text-properties style:font-name="Times New Roman" fo:font-weight="bold" style:font-weight-asian="bold" style:font-weight-complex="bold"/>
    </style:style>
    <style:style style:name="P205" style:parent-style-name="Standard" style:family="paragraph">
      <style:text-properties style:font-name="Times New Roman"/>
    </style:style>
    <style:style style:name="P206" style:parent-style-name="Standard" style:family="paragraph">
      <style:text-properties style:font-name="Times New Roman"/>
    </style:style>
    <style:style style:name="P207" style:parent-style-name="Standard" style:family="paragraph">
      <style:text-properties style:font-name="Times New Roman"/>
    </style:style>
    <style:style style:name="P208" style:parent-style-name="Standard" style:family="paragraph">
      <style:text-properties style:font-name="Times New Roman"/>
    </style:style>
    <style:style style:name="P209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210" style:parent-style-name="Standard" style:family="paragraph">
      <style:text-properties style:font-name="Times New Roman"/>
    </style:style>
    <style:style style:name="P211" style:parent-style-name="Standard" style:family="paragraph">
      <style:text-properties style:font-name="Times New Roman"/>
    </style:style>
    <style:style style:name="P212" style:parent-style-name="Standard" style:family="paragraph">
      <style:text-properties style:font-name="Times New Roman"/>
    </style:style>
    <style:style style:name="P213" style:parent-style-name="Standard" style:family="paragraph">
      <style:text-properties style:font-name="Times New Roman"/>
    </style:style>
    <style:style style:name="P214" style:parent-style-name="Standard" style:family="paragraph">
      <style:text-properties style:font-name="Times New Roman"/>
    </style:style>
    <style:style style:name="P215" style:parent-style-name="Standard" style:family="paragraph">
      <style:text-properties style:font-name="Times New Roman"/>
    </style:style>
    <style:style style:name="P216" style:parent-style-name="Standard" style:family="paragraph">
      <style:text-properties style:font-name="Times New Roman"/>
    </style:style>
    <style:style style:name="P217" style:parent-style-name="Standard" style:family="paragraph">
      <style:text-properties style:font-name="Times New Roman"/>
    </style:style>
    <style:style style:name="P218" style:parent-style-name="Standard" style:family="paragraph">
      <style:text-properties style:font-name="Times New Roman" fo:font-weight="bold" style:font-weight-asian="bold" style:font-weight-complex="bold"/>
    </style:style>
    <style:style style:name="P219" style:parent-style-name="Standard" style:family="paragraph">
      <style:text-properties style:font-name="Times New Roman"/>
    </style:style>
    <style:style style:name="T220" style:parent-style-name="Standardnípísmoodstavce" style:family="text">
      <style:text-properties style:font-name="Times New Roman" style:text-underline-type="single" style:text-underline-style="solid" style:text-underline-width="auto" style:text-underline-mode="continuous"/>
    </style:style>
    <style:style style:name="P221" style:parent-style-name="Standard" style:family="paragraph">
      <style:text-properties style:font-name="Times New Roman" fo:font-weight="bold" style:font-weight-asian="bold"/>
    </style:style>
    <style:style style:name="P222" style:parent-style-name="Standard" style:family="paragraph">
      <style:text-properties style:font-name="Times New Roman"/>
    </style:style>
    <style:style style:name="P223" style:parent-style-name="Standard" style:family="paragraph">
      <style:text-properties style:font-name="Times New Roman"/>
    </style:style>
    <style:style style:name="P224" style:parent-style-name="Standard" style:family="paragraph">
      <style:text-properties style:font-name="Times New Roman"/>
    </style:style>
    <style:style style:name="P225" style:parent-style-name="Standard" style:family="paragraph">
      <style:text-properties style:font-name="Times New Roman"/>
    </style:style>
    <style:style style:name="P226" style:parent-style-name="Standard" style:family="paragraph">
      <style:text-properties style:font-name="Times New Roman"/>
    </style:style>
    <style:style style:name="P227" style:parent-style-name="Standard" style:family="paragraph">
      <style:text-properties style:font-name="Times New Roman"/>
    </style:style>
    <style:style style:name="P228" style:parent-style-name="Standard" style:family="paragraph">
      <style:text-properties style:font-name="Times New Roman"/>
    </style:style>
    <style:style style:name="P229" style:parent-style-name="Standard" style:family="paragraph">
      <style:text-properties style:font-name="Times New Roman"/>
    </style:style>
    <style:style style:name="P230" style:parent-style-name="Standard" style:family="paragraph">
      <style:text-properties style:font-name="Times New Roman"/>
    </style:style>
    <style:style style:name="P231" style:parent-style-name="Standard" style:family="paragraph">
      <style:text-properties style:font-name="Times New Roman"/>
    </style:style>
    <style:style style:name="P232" style:parent-style-name="Standard" style:family="paragraph">
      <style:text-properties style:font-name="Times New Roman" fo:font-weight="bold" style:font-weight-asian="bold"/>
    </style:style>
    <style:style style:name="P233" style:parent-style-name="Standard" style:family="paragraph">
      <style:text-properties style:font-name="Times New Roman"/>
    </style:style>
    <style:style style:name="P234" style:parent-style-name="Standard" style:family="paragraph">
      <style:text-properties style:font-name="Times New Roman"/>
    </style:style>
    <style:style style:name="P235" style:parent-style-name="Standard" style:family="paragraph">
      <style:text-properties style:font-name="Times New Roman"/>
    </style:style>
    <style:style style:name="P236" style:parent-style-name="Standard" style:family="paragraph">
      <style:text-properties style:font-name="Times New Roman"/>
    </style:style>
    <style:style style:name="P237" style:parent-style-name="Standard" style:family="paragraph">
      <style:text-properties style:font-name="Times New Roman"/>
    </style:style>
    <style:style style:name="P238" style:parent-style-name="Standard" style:family="paragraph">
      <style:text-properties style:font-name="Times New Roman"/>
    </style:style>
    <style:style style:name="P239" style:parent-style-name="Standard" style:family="paragraph">
      <style:text-properties style:font-name="Times New Roman"/>
    </style:style>
    <style:style style:name="P240" style:parent-style-name="Standard" style:family="paragraph">
      <style:text-properties style:font-name="Times New Roman"/>
    </style:style>
    <style:style style:name="P241" style:parent-style-name="Standard" style:family="paragraph">
      <style:text-properties style:font-name="Times New Roman"/>
    </style:style>
    <style:style style:name="P242" style:parent-style-name="Standard" style:family="paragraph">
      <style:text-properties style:font-name="Times New Roman" fo:font-weight="bold" style:font-weight-asian="bold"/>
    </style:style>
    <style:style style:name="P243" style:parent-style-name="Standard" style:family="paragraph">
      <style:text-properties style:font-name="Times New Roman"/>
    </style:style>
    <style:style style:name="P244" style:parent-style-name="Standard" style:family="paragraph">
      <style:text-properties style:font-name="Times New Roman"/>
    </style:style>
    <style:style style:name="P245" style:parent-style-name="Standard" style:family="paragraph">
      <style:text-properties style:font-name="Times New Roman"/>
    </style:style>
    <style:style style:name="P246" style:parent-style-name="Standard" style:family="paragraph">
      <style:text-properties style:font-name="Times New Roman"/>
    </style:style>
    <style:style style:name="P247" style:parent-style-name="Standard" style:family="paragraph">
      <style:text-properties style:font-name="Times New Roman"/>
    </style:style>
    <style:style style:name="P248" style:parent-style-name="Standard" style:family="paragraph">
      <style:text-properties style:font-name="Times New Roman"/>
    </style:style>
    <style:style style:name="P249" style:parent-style-name="Standard" style:family="paragraph">
      <style:text-properties style:font-name="Times New Roman"/>
    </style:style>
    <style:style style:name="P250" style:parent-style-name="Standard" style:family="paragraph">
      <style:text-properties style:font-name="Times New Roman" fo:font-weight="bold" style:font-weight-asian="bold" style:font-weight-complex="bold"/>
    </style:style>
    <style:style style:name="T251" style:parent-style-name="Standardnípísmoodstavce" style:family="text">
      <style:text-properties style:font-name="Times New Roman" fo:font-weight="bold" style:font-weight-asian="bold" style:font-weight-complex="bold"/>
    </style:style>
    <style:style style:name="P252" style:parent-style-name="Standard" style:family="paragraph">
      <style:text-properties style:font-name="Times New Roman"/>
    </style:style>
    <style:style style:name="P253" style:parent-style-name="Standard" style:family="paragraph">
      <style:text-properties style:font-name="Times New Roman"/>
    </style:style>
    <style:style style:name="P254" style:parent-style-name="Standard" style:family="paragraph">
      <style:text-properties style:font-name="Times New Roman"/>
    </style:style>
    <style:style style:name="P255" style:parent-style-name="Standard" style:family="paragraph">
      <style:text-properties style:font-name="Times New Roman"/>
    </style:style>
    <style:style style:name="P256" style:parent-style-name="Standard" style:family="paragraph">
      <style:text-properties style:font-name="Times New Roman" fo:font-weight="bold" style:font-weight-asian="bold"/>
    </style:style>
    <style:style style:name="P257" style:parent-style-name="Standard" style:family="paragraph">
      <style:text-properties style:font-name="Times New Roman"/>
    </style:style>
    <style:style style:name="P258" style:parent-style-name="Standard" style:family="paragraph">
      <style:text-properties style:font-name="Times New Roman"/>
    </style:style>
    <style:style style:name="P259" style:parent-style-name="Standard" style:family="paragraph">
      <style:text-properties style:font-name="Times New Roman"/>
    </style:style>
    <style:style style:name="P260" style:parent-style-name="Standard" style:family="paragraph">
      <style:text-properties style:font-name="Times New Roman"/>
    </style:style>
    <style:style style:name="P261" style:parent-style-name="Standard" style:family="paragraph">
      <style:text-properties style:font-name="Times New Roman"/>
    </style:style>
    <style:style style:name="P262" style:parent-style-name="Standard" style:family="paragraph">
      <style:text-properties style:font-name="Times New Roman"/>
    </style:style>
    <style:style style:name="P263" style:parent-style-name="Standard" style:family="paragraph">
      <style:text-properties style:font-name="Times New Roman"/>
    </style:style>
    <style:style style:name="P264" style:parent-style-name="Standard" style:family="paragraph">
      <style:text-properties style:font-name="Times New Roman" fo:font-weight="bold" style:font-weight-asian="bold"/>
    </style:style>
    <style:style style:name="P265" style:parent-style-name="Standard" style:family="paragraph">
      <style:text-properties style:font-name="Times New Roman"/>
    </style:style>
    <style:style style:name="P266" style:parent-style-name="Standard" style:family="paragraph">
      <style:text-properties style:font-name="Times New Roman"/>
    </style:style>
    <style:style style:name="P267" style:parent-style-name="Standard" style:family="paragraph">
      <style:text-properties style:font-name="Times New Roman"/>
    </style:style>
    <style:style style:name="P268" style:parent-style-name="Standard" style:family="paragraph">
      <style:text-properties style:font-name="Times New Roman"/>
    </style:style>
    <style:style style:name="P269" style:parent-style-name="Standard" style:family="paragraph">
      <style:text-properties style:font-name="Times New Roman"/>
    </style:style>
    <style:style style:name="P270" style:parent-style-name="Standard" style:family="paragraph">
      <style:text-properties style:font-name="Times New Roman"/>
    </style:style>
    <style:style style:name="P271" style:parent-style-name="Standard" style:family="paragraph">
      <style:text-properties style:font-name="Times New Roman" fo:font-weight="bold" style:font-weight-asian="bold"/>
    </style:style>
    <style:style style:name="P272" style:parent-style-name="Standard" style:family="paragraph">
      <style:text-properties style:font-name="Times New Roman"/>
    </style:style>
    <style:style style:name="P273" style:parent-style-name="Standard" style:family="paragraph">
      <style:text-properties style:font-name="Times New Roman"/>
    </style:style>
    <style:style style:name="P274" style:parent-style-name="Standard" style:family="paragraph">
      <style:text-properties style:font-name="Times New Roman"/>
    </style:style>
    <style:style style:name="P275" style:parent-style-name="Standard" style:family="paragraph">
      <style:text-properties style:font-name="Times New Roman"/>
    </style:style>
    <style:style style:name="P276" style:parent-style-name="Standard" style:family="paragraph">
      <style:text-properties style:font-name="Times New Roman"/>
    </style:style>
    <style:style style:name="P277" style:parent-style-name="Standard" style:family="paragraph">
      <style:text-properties style:font-name="Times New Roman"/>
    </style:style>
    <style:style style:name="P278" style:parent-style-name="Standard" style:family="paragraph">
      <style:text-properties style:font-name="Times New Roman" fo:font-weight="bold" style:font-weight-asian="bold"/>
    </style:style>
    <style:style style:name="P279" style:parent-style-name="Standard" style:family="paragraph">
      <style:text-properties style:font-name="Times New Roman"/>
    </style:style>
    <style:style style:name="P280" style:parent-style-name="Standard" style:family="paragraph">
      <style:text-properties style:font-name="Times New Roman"/>
    </style:style>
    <style:style style:name="P281" style:parent-style-name="Standard" style:family="paragraph">
      <style:text-properties style:font-name="Times New Roman"/>
    </style:style>
    <style:style style:name="P282" style:parent-style-name="Standard" style:family="paragraph">
      <style:text-properties style:font-name="Times New Roman"/>
    </style:style>
    <style:style style:name="P283" style:parent-style-name="Standard" style:family="paragraph">
      <style:text-properties style:font-name="Times New Roman"/>
    </style:style>
    <style:style style:name="P284" style:parent-style-name="Standard" style:family="paragraph">
      <style:text-properties style:font-name="Times New Roman"/>
    </style:style>
    <style:style style:name="P285" style:parent-style-name="Standard" style:family="paragraph">
      <style:text-properties style:font-name="Times New Roman"/>
    </style:style>
    <style:style style:name="P286" style:parent-style-name="Standard" style:family="paragraph">
      <style:text-properties style:font-name="Times New Roman"/>
    </style:style>
    <style:style style:name="P287" style:parent-style-name="Standard" style:family="paragraph">
      <style:text-properties style:font-name="Times New Roman" fo:font-weight="bold" style:font-weight-asian="bold"/>
    </style:style>
    <style:style style:name="P288" style:parent-style-name="Standard" style:family="paragraph">
      <style:text-properties style:font-name="Times New Roman"/>
    </style:style>
    <style:style style:name="P289" style:parent-style-name="Standard" style:family="paragraph">
      <style:text-properties style:font-name="Times New Roman"/>
    </style:style>
    <style:style style:name="P290" style:parent-style-name="Standard" style:family="paragraph">
      <style:text-properties style:font-name="Times New Roman"/>
    </style:style>
    <style:style style:name="P291" style:parent-style-name="Standard" style:family="paragraph">
      <style:text-properties style:font-name="Times New Roman"/>
    </style:style>
    <style:style style:name="P292" style:parent-style-name="Standard" style:family="paragraph">
      <style:text-properties style:font-name="Times New Roman"/>
    </style:style>
    <style:style style:name="P293" style:parent-style-name="Standard" style:family="paragraph">
      <style:text-properties style:font-name="Times New Roman"/>
    </style:style>
    <style:style style:name="P294" style:parent-style-name="Standard" style:family="paragraph">
      <style:text-properties style:font-name="Times New Roman"/>
    </style:style>
    <style:style style:name="P295" style:parent-style-name="Standard" style:family="paragraph">
      <style:text-properties style:font-name="Times New Roman" fo:font-weight="bold" style:font-weight-asian="bold"/>
    </style:style>
    <style:style style:name="P296" style:parent-style-name="Standard" style:family="paragraph">
      <style:text-properties style:font-name="Times New Roman"/>
    </style:style>
    <style:style style:name="P297" style:parent-style-name="Standard" style:family="paragraph">
      <style:text-properties style:font-name="Times New Roman"/>
    </style:style>
    <style:style style:name="P298" style:parent-style-name="Standard" style:family="paragraph">
      <style:text-properties style:font-name="Times New Roman"/>
    </style:style>
    <style:style style:name="P299" style:parent-style-name="Standard" style:family="paragraph">
      <style:text-properties style:font-name="Times New Roman"/>
    </style:style>
    <style:style style:name="P300" style:parent-style-name="Standard" style:family="paragraph">
      <style:text-properties style:font-name="Times New Roman"/>
    </style:style>
    <style:style style:name="P301" style:parent-style-name="Standard" style:family="paragraph">
      <style:text-properties style:font-name="Times New Roman"/>
    </style:style>
    <style:style style:name="P302" style:parent-style-name="Standard" style:family="paragraph">
      <style:text-properties style:font-name="Times New Roman"/>
    </style:style>
    <style:style style:name="P303" style:parent-style-name="Standard" style:family="paragraph">
      <style:text-properties style:font-name="Times New Roman" fo:font-size="18pt" style:font-size-asian="18pt" style:font-size-complex="18pt"/>
    </style:style>
    <style:style style:name="P304" style:parent-style-name="Standard" style:family="paragraph">
      <style:text-properties style:font-name="Times New Roman" fo:font-size="18pt" style:font-size-asian="18pt" style:font-size-complex="18pt"/>
    </style:style>
    <style:style style:name="P305" style:parent-style-name="Standard" style:family="paragraph">
      <style:text-properties style:font-name="Times New Roman"/>
    </style:style>
    <style:style style:name="P306" style:parent-style-name="Standard" style:family="paragraph">
      <style:text-properties style:font-name="Times New Roman"/>
    </style:style>
    <style:style style:name="P307" style:parent-style-name="Standard" style:family="paragraph">
      <style:text-properties style:font-name="Times New Roman"/>
    </style:style>
    <style:style style:name="P308" style:parent-style-name="Standard" style:family="paragraph">
      <style:text-properties style:font-name="Times New Roman"/>
    </style:style>
    <style:style style:name="P309" style:parent-style-name="Standard" style:family="paragraph">
      <style:text-properties style:font-name="Times New Roman"/>
    </style:style>
    <style:style style:name="P310" style:parent-style-name="Standard" style:family="paragraph">
      <style:text-properties style:font-name="Times New Roman"/>
    </style:style>
    <style:style style:name="P311" style:parent-style-name="Standard" style:family="paragraph">
      <style:text-properties style:font-name="Times New Roman"/>
    </style:style>
    <style:style style:name="P312" style:parent-style-name="Standard" style:family="paragraph">
      <style:text-properties style:font-name="Times New Roman"/>
    </style:style>
    <style:style style:name="P313" style:parent-style-name="Standard" style:family="paragraph">
      <style:text-properties style:font-name="Times New Roman"/>
    </style:style>
    <style:style style:name="P314" style:parent-style-name="Standard" style:family="paragraph">
      <style:text-properties style:font-name="Times New Roman"/>
    </style:style>
    <style:style style:name="P315" style:parent-style-name="Standard" style:family="paragraph">
      <style:text-properties style:font-name="Times New Roman"/>
    </style:style>
    <style:style style:name="P316" style:parent-style-name="Standard" style:family="paragraph">
      <style:text-properties style:font-name="Times New Roman"/>
    </style:style>
    <style:style style:name="P317" style:parent-style-name="Standard" style:family="paragraph">
      <style:text-properties style:font-name="Times New Roman"/>
    </style:style>
    <style:style style:name="T318" style:parent-style-name="Standardnípísmoodstavce" style:family="text">
      <style:text-properties style:font-name="Times New Roman" fo:font-size="18pt" style:font-size-asian="18pt" style:font-size-complex="18pt"/>
    </style:style>
    <style:style style:name="T319" style:parent-style-name="Standardnípísmoodstavce" style:family="text">
      <style:text-properties style:font-name="Cambria" style:font-name-complex="Cambria" fo:font-size="18pt" style:font-size-asian="18pt" style:font-size-complex="18pt"/>
    </style:style>
    <style:style style:name="T320" style:parent-style-name="Standardnípísmoodstavce" style:family="text">
      <style:text-properties style:font-name="Times New Roman" fo:font-size="18pt" style:font-size-asian="18pt" style:font-size-complex="18pt"/>
    </style:style>
    <style:style style:name="P321" style:parent-style-name="Standard" style:family="paragraph">
      <style:text-properties style:font-name="Times New Roman" fo:font-weight="bold" style:font-weight-asian="bold"/>
    </style:style>
    <style:style style:name="P322" style:parent-style-name="Standard" style:family="paragraph">
      <style:text-properties style:font-name="Times New Roman" fo:font-weight="bold" style:font-weight-asian="bold"/>
    </style:style>
    <style:style style:name="P323" style:parent-style-name="Standard" style:family="paragraph">
      <style:text-properties style:font-name="Times New Roman"/>
    </style:style>
    <style:style style:name="P324" style:parent-style-name="Standard" style:family="paragraph">
      <style:text-properties style:font-name="Times New Roman"/>
    </style:style>
    <style:style style:name="P325" style:parent-style-name="Standard" style:family="paragraph">
      <style:text-properties style:font-name="Times New Roman"/>
    </style:style>
    <style:style style:name="P326" style:parent-style-name="Standard" style:family="paragraph">
      <style:text-properties style:font-name="Times New Roman"/>
    </style:style>
    <style:style style:name="P327" style:parent-style-name="Standard" style:family="paragraph">
      <style:text-properties style:font-name="Times New Roman"/>
    </style:style>
    <style:style style:name="P328" style:parent-style-name="Standard" style:family="paragraph">
      <style:text-properties style:font-name="Times New Roman"/>
    </style:style>
    <style:style style:name="P329" style:parent-style-name="Standard" style:family="paragraph">
      <style:text-properties style:font-name="Times New Roman"/>
    </style:style>
    <style:style style:name="P330" style:parent-style-name="Standard" style:family="paragraph">
      <style:text-properties style:font-name="Times New Roman"/>
    </style:style>
    <style:style style:name="P331" style:parent-style-name="Standard" style:family="paragraph">
      <style:text-properties style:font-name="Times New Roman"/>
    </style:style>
    <style:style style:name="P332" style:parent-style-name="Standard" style:family="paragraph">
      <style:text-properties style:font-name="Times New Roman"/>
    </style:style>
    <style:style style:name="P333" style:parent-style-name="Standard" style:family="paragraph">
      <style:text-properties style:font-name="Times New Roman"/>
    </style:style>
    <style:style style:name="P334" style:parent-style-name="Standard" style:family="paragraph">
      <style:text-properties style:font-name="Times New Roman" fo:font-weight="bold" style:font-weight-asian="bold"/>
    </style:style>
    <style:style style:name="P335" style:parent-style-name="Standard" style:family="paragraph">
      <style:text-properties style:font-name="Times New Roman"/>
    </style:style>
    <style:style style:name="P336" style:parent-style-name="Standard" style:family="paragraph">
      <style:text-properties style:font-name="Times New Roman"/>
    </style:style>
    <style:style style:name="P337" style:parent-style-name="Standard" style:family="paragraph">
      <style:text-properties style:font-name="Times New Roman"/>
    </style:style>
    <style:style style:name="P338" style:parent-style-name="Standard" style:family="paragraph">
      <style:text-properties style:font-name="Times New Roman" fo:font-weight="bold" style:font-weight-asian="bold"/>
    </style:style>
    <style:style style:name="P339" style:parent-style-name="Standard" style:family="paragraph">
      <style:text-properties style:font-name="Times New Roman"/>
    </style:style>
    <style:style style:name="P340" style:parent-style-name="Standard" style:family="paragraph">
      <style:text-properties style:font-name="Times New Roman"/>
    </style:style>
    <style:style style:name="P341" style:parent-style-name="Standard" style:family="paragraph">
      <style:text-properties style:font-name="Times New Roman"/>
    </style:style>
    <style:style style:name="P342" style:parent-style-name="Standard" style:family="paragraph">
      <style:text-properties style:font-name="Times New Roman"/>
    </style:style>
    <style:style style:name="P343" style:parent-style-name="Standard" style:family="paragraph">
      <style:text-properties style:font-name="Times New Roman"/>
    </style:style>
    <style:style style:name="P344" style:parent-style-name="Standard" style:family="paragraph">
      <style:text-properties style:font-name="Times New Roman"/>
    </style:style>
    <style:style style:name="P345" style:parent-style-name="Standard" style:family="paragraph">
      <style:text-properties style:font-name="Times New Roman"/>
    </style:style>
    <style:style style:name="P346" style:parent-style-name="Standard" style:family="paragraph">
      <style:text-properties style:font-name="Times New Roman"/>
    </style:style>
    <style:style style:name="P347" style:parent-style-name="Standard" style:family="paragraph">
      <style:text-properties style:font-name="Times New Roman"/>
    </style:style>
    <style:style style:name="P348" style:parent-style-name="Standard" style:family="paragraph">
      <style:text-properties style:font-name="Times New Roman"/>
    </style:style>
    <style:style style:name="P349" style:parent-style-name="Standard" style:family="paragraph">
      <style:text-properties style:font-name="Times New Roman"/>
    </style:style>
    <style:style style:name="P350" style:parent-style-name="Standard" style:family="paragraph">
      <style:text-properties style:font-name="Times New Roman"/>
    </style:style>
    <style:style style:name="P351" style:parent-style-name="Standard" style:family="paragraph">
      <style:text-properties style:font-name="Times New Roman" fo:font-size="18pt" style:font-size-asian="18pt" style:font-size-complex="18pt"/>
    </style:style>
    <style:style style:name="T352" style:parent-style-name="Standardnípísmoodstavce" style:family="text">
      <style:text-properties style:font-name="Times New Roman" fo:font-size="18pt" style:font-size-asian="18pt" style:font-size-complex="18pt"/>
    </style:style>
    <style:style style:name="P353" style:parent-style-name="Standard" style:family="paragraph">
      <style:text-properties style:font-name="Times New Roman"/>
    </style:style>
    <style:style style:name="P354" style:parent-style-name="Standard" style:family="paragraph">
      <style:text-properties style:font-name="Times New Roman"/>
    </style:style>
    <style:style style:name="P355" style:parent-style-name="Standard" style:family="paragraph">
      <style:text-properties style:font-name="Times New Roman"/>
    </style:style>
    <style:style style:name="P356" style:parent-style-name="Standard" style:family="paragraph">
      <style:text-properties style:font-name="Times New Roman"/>
    </style:style>
    <style:style style:name="P357" style:parent-style-name="Standard" style:family="paragraph">
      <style:text-properties style:font-name="Times New Roman"/>
    </style:style>
    <style:style style:name="P358" style:parent-style-name="Standard" style:family="paragraph">
      <style:text-properties style:font-name="Times New Roman"/>
    </style:style>
    <style:style style:name="P359" style:parent-style-name="Standard" style:family="paragraph">
      <style:text-properties style:font-name="Times New Roman"/>
    </style:style>
    <style:style style:name="P360" style:parent-style-name="Standard" style:family="paragraph">
      <style:text-properties style:font-name="Times New Roman"/>
    </style:style>
    <style:style style:name="P361" style:parent-style-name="Standard" style:family="paragraph">
      <style:text-properties style:font-name="Times New Roman"/>
    </style:style>
    <style:style style:name="P362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20pt" style:font-size-asian="20pt"/>
    </style:style>
    <style:style style:name="P363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20pt" style:font-size-asian="20pt"/>
    </style:style>
    <style:style style:name="P364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11pt" style:font-size-asian="11pt"/>
    </style:style>
    <style:style style:name="P365" style:parent-style-name="Standard" style:family="paragraph">
      <style:paragraph-properties fo:text-align="center"/>
      <style:text-properties style:font-name="Times New Roman" style:font-weight-complex="bold"/>
    </style:style>
    <style:style style:name="P366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T367" style:parent-style-name="Standardnípísmoodstavce" style:family="text">
      <style:text-properties style:font-name="Times New Roman" style:text-underline-type="single" style:text-underline-style="solid" style:text-underline-width="auto" style:text-underline-mode="continuous"/>
    </style:style>
    <style:style style:name="P368" style:parent-style-name="Standard" style:family="paragraph">
      <style:text-properties style:font-name="Times New Roman"/>
    </style:style>
    <style:style style:name="P369" style:parent-style-name="Standard" style:family="paragraph">
      <style:text-properties style:font-name="Times New Roman"/>
    </style:style>
    <style:style style:name="P370" style:parent-style-name="Standard" style:family="paragraph">
      <style:text-properties style:font-name="Times New Roman"/>
    </style:style>
    <style:style style:name="P371" style:parent-style-name="Standard" style:family="paragraph">
      <style:text-properties style:font-name="Times New Roman"/>
    </style:style>
    <style:style style:name="P372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373" style:parent-style-name="Standard" style:family="paragraph">
      <style:text-properties style:font-name="Times New Roman"/>
    </style:style>
    <style:style style:name="P374" style:parent-style-name="Standard" style:family="paragraph">
      <style:text-properties style:font-name="Times New Roman"/>
    </style:style>
    <style:style style:name="P375" style:parent-style-name="Standard" style:family="paragraph">
      <style:text-properties style:font-name="Times New Roman"/>
    </style:style>
    <style:style style:name="P376" style:parent-style-name="Standard" style:family="paragraph">
      <style:text-properties style:font-name="Times New Roman"/>
    </style:style>
    <style:style style:name="P377" style:parent-style-name="Standard" style:family="paragraph">
      <style:text-properties style:font-name="Times New Roman"/>
    </style:style>
    <style:style style:name="P378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T379" style:parent-style-name="Standardnípísmoodstavce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380" style:parent-style-name="Standardnípísmoodstavce" style:family="text">
      <style:text-properties style:font-name="Times New Roman"/>
    </style:style>
    <style:style style:name="P381" style:parent-style-name="Standard" style:family="paragraph">
      <style:text-properties style:font-name="Times New Roman"/>
    </style:style>
    <style:style style:name="P382" style:parent-style-name="Standard" style:family="paragraph">
      <style:text-properties style:font-name="Times New Roman"/>
    </style:style>
    <style:style style:name="P383" style:parent-style-name="Standard" style:family="paragraph">
      <style:text-properties style:font-name="Times New Roman"/>
    </style:style>
    <style:style style:name="P384" style:parent-style-name="Standard" style:family="paragraph">
      <style:text-properties style:font-name="Times New Roman"/>
    </style:style>
    <style:style style:name="P385" style:parent-style-name="Standard" style:family="paragraph">
      <style:text-properties style:font-name="Times New Roman"/>
    </style:style>
    <style:style style:name="P386" style:parent-style-name="Standard" style:family="paragraph">
      <style:text-properties style:font-name="Times New Roman"/>
    </style:style>
    <style:style style:name="P387" style:parent-style-name="Standard" style:family="paragraph">
      <style:text-properties style:font-name="Times New Roman"/>
    </style:style>
    <style:style style:name="T388" style:parent-style-name="Standardnípísmoodstavce" style:family="text">
      <style:text-properties style:font-name="Times New Roman"/>
    </style:style>
    <style:style style:name="P389" style:parent-style-name="Standard" style:family="paragraph">
      <style:text-properties style:font-name="Times New Roman"/>
    </style:style>
    <style:style style:name="P390" style:parent-style-name="Standard" style:family="paragraph">
      <style:text-properties style:font-name="Times New Roman"/>
    </style:style>
    <style:style style:name="P391" style:parent-style-name="Standard" style:family="paragraph">
      <style:text-properties style:font-name="Times New Roman"/>
    </style:style>
    <style:style style:name="P392" style:parent-style-name="Standard" style:family="paragraph">
      <style:text-properties style:font-name="Times New Roman" fo:font-weight="bold" style:font-weight-asian="bold" fo:font-size="20pt" style:font-size-asian="20pt"/>
    </style:style>
    <style:style style:name="P393" style:parent-style-name="Standard" style:family="paragraph">
      <style:text-properties style:font-name="Times New Roman" fo:font-weight="bold" style:font-weight-asian="bold" fo:font-size="20pt" style:font-size-asian="20pt"/>
    </style:style>
    <style:style style:name="P394" style:parent-style-name="Standard" style:family="paragraph">
      <style:text-properties style:font-name="Times New Roman" fo:font-weight="bold" style:font-weight-asian="bold" fo:font-size="20pt" style:font-size-asian="20pt"/>
    </style:style>
    <style:style style:name="P395" style:parent-style-name="Standard" style:family="paragraph">
      <style:text-properties style:font-name="Times New Roman" fo:font-weight="bold" style:font-weight-asian="bold" fo:font-size="20pt" style:font-size-asian="20pt"/>
    </style:style>
    <style:style style:name="P396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397" style:parent-style-name="Standard" style:family="paragraph">
      <style:paragraph-properties fo:text-align="center"/>
      <style:text-properties style:font-name="Times New Roman"/>
    </style:style>
    <style:style style:name="P398" style:parent-style-name="Standard" style:family="paragraph">
      <style:paragraph-properties fo:text-align="center"/>
    </style:style>
    <style:style style:name="T399" style:parent-style-name="Standardnípísmoodstavce" style:family="text">
      <style:text-properties style:font-name="Times New Roman"/>
    </style:style>
    <style:style style:name="P400" style:parent-style-name="Standard" style:family="paragraph">
      <style:text-properties style:font-name="Times New Roman" fo:font-weight="bold" style:font-weight-asian="bold" style:font-weight-complex="bold"/>
    </style:style>
    <style:style style:name="T401" style:parent-style-name="Standardnípísmoodstavce" style:family="text">
      <style:text-properties style:font-name="Times New Roman" style:text-underline-type="single" style:text-underline-style="solid" style:text-underline-width="auto" style:text-underline-mode="continuous"/>
    </style:style>
    <style:style style:name="P402" style:parent-style-name="Standard" style:family="paragraph">
      <style:text-properties style:font-name="Times New Roman"/>
    </style:style>
    <style:style style:name="P403" style:parent-style-name="Standard" style:family="paragraph">
      <style:text-properties style:font-name="Times New Roman"/>
    </style:style>
    <style:style style:name="P404" style:parent-style-name="Standard" style:family="paragraph">
      <style:text-properties style:font-name="Times New Roman"/>
    </style:style>
    <style:style style:name="P405" style:parent-style-name="Standard" style:family="paragraph">
      <style:text-properties style:font-name="Times New Roman"/>
    </style:style>
    <style:style style:name="P406" style:parent-style-name="Standard" style:family="paragraph">
      <style:text-properties style:font-name="Times New Roman"/>
    </style:style>
    <style:style style:name="P407" style:parent-style-name="Standard" style:family="paragraph">
      <style:text-properties style:font-name="Times New Roman"/>
    </style:style>
    <style:style style:name="T408" style:parent-style-name="Standardnípísmoodstavce" style:family="text">
      <style:text-properties style:font-name="Times New Roman"/>
    </style:style>
    <style:style style:name="P409" style:parent-style-name="Standard" style:family="paragraph">
      <style:text-properties style:font-name="Times New Roman"/>
    </style:style>
    <style:style style:name="P410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411" style:parent-style-name="Standard" style:family="paragraph">
      <style:text-properties style:font-name="Times New Roman"/>
    </style:style>
    <style:style style:name="P412" style:parent-style-name="Standard" style:family="paragraph">
      <style:text-properties style:font-name="Times New Roman"/>
    </style:style>
    <style:style style:name="P413" style:parent-style-name="Standard" style:family="paragraph">
      <style:text-properties style:font-name="Times New Roman"/>
    </style:style>
    <style:style style:name="P414" style:parent-style-name="Standard" style:family="paragraph">
      <style:text-properties style:font-name="Times New Roman"/>
    </style:style>
    <style:style style:name="P415" style:parent-style-name="Standard" style:family="paragraph">
      <style:text-properties style:font-name="Times New Roman"/>
    </style:style>
    <style:style style:name="P416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T417" style:parent-style-name="Standardnípísmoodstavce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418" style:parent-style-name="Standardnípísmoodstavce" style:family="text">
      <style:text-properties style:font-name="Times New Roman"/>
    </style:style>
    <style:style style:name="P419" style:parent-style-name="Standard" style:family="paragraph">
      <style:text-properties style:font-name="Times New Roman"/>
    </style:style>
    <style:style style:name="P420" style:parent-style-name="Standard" style:family="paragraph">
      <style:text-properties style:font-name="Times New Roman"/>
    </style:style>
    <style:style style:name="P421" style:parent-style-name="Standard" style:family="paragraph">
      <style:text-properties style:font-name="Times New Roman"/>
    </style:style>
    <style:style style:name="P422" style:parent-style-name="Standard" style:family="paragraph">
      <style:text-properties style:font-name="Times New Roman"/>
    </style:style>
    <style:style style:name="P423" style:parent-style-name="Standard" style:family="paragraph">
      <style:text-properties style:font-name="Times New Roman"/>
    </style:style>
    <style:style style:name="P424" style:parent-style-name="Standard" style:family="paragraph">
      <style:text-properties style:font-name="Times New Roman"/>
    </style:style>
    <style:style style:name="P425" style:parent-style-name="Standard" style:family="paragraph">
      <style:text-properties style:font-name="Times New Roman"/>
    </style:style>
    <style:style style:name="P426" style:parent-style-name="Standard" style:family="paragraph">
      <style:text-properties style:font-name="Times New Roman"/>
    </style:style>
    <style:style style:name="P427" style:parent-style-name="Standard" style:family="paragraph">
      <style:text-properties style:font-name="Times New Roman"/>
    </style:style>
    <style:style style:name="P428" style:parent-style-name="Standard" style:family="paragraph">
      <style:text-properties style:font-name="Times New Roman"/>
    </style:style>
    <style:style style:name="P429" style:parent-style-name="Standard" style:family="paragraph">
      <style:text-properties style:font-name="Times New Roman"/>
    </style:style>
    <style:style style:name="T430" style:parent-style-name="Standardnípísmoodstavce" style:family="text">
      <style:text-properties style:font-name="Times New Roman"/>
    </style:style>
    <style:style style:name="T431" style:parent-style-name="Standardnípísmoodstavce" style:family="text">
      <style:text-properties style:font-name="Times New Roman"/>
    </style:style>
    <style:style style:name="P432" style:parent-style-name="Standard" style:family="paragraph">
      <style:text-properties style:font-name="Times New Roman"/>
    </style:style>
    <style:style style:name="P433" style:parent-style-name="Standard" style:family="paragraph">
      <style:text-properties style:font-name="Times New Roman"/>
    </style:style>
    <style:style style:name="P434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435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436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437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438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439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440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441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442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443" style:parent-style-name="Standard" style:family="paragraph">
      <style:text-properties style:font-name="Times New Roman" fo:font-weight="bold" style:font-weight-asian="bold" fo:font-size="20pt" style:font-size-asian="20pt"/>
    </style:style>
    <style:style style:name="P444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445" style:parent-style-name="Standard" style:family="paragraph">
      <style:text-properties style:font-name="Times New Roman"/>
    </style:style>
    <style:style style:name="P446" style:parent-style-name="Standard" style:family="paragraph">
      <style:paragraph-properties fo:text-align="center"/>
    </style:style>
    <style:style style:name="T447" style:parent-style-name="Standardnípísmoodstavce" style:family="text">
      <style:text-properties style:font-name="Times New Roman"/>
    </style:style>
    <style:style style:name="P448" style:parent-style-name="Standard" style:family="paragraph">
      <style:text-properties style:font-name="Times New Roman" fo:font-weight="bold" style:font-weight-asian="bold" style:font-weight-complex="bold"/>
    </style:style>
    <style:style style:name="T449" style:parent-style-name="Standardnípísmoodstavce" style:family="text">
      <style:text-properties style:font-name="Times New Roman" style:text-underline-type="single" style:text-underline-style="solid" style:text-underline-width="auto" style:text-underline-mode="continuous"/>
    </style:style>
    <style:style style:name="P450" style:parent-style-name="Standard" style:family="paragraph">
      <style:text-properties style:font-name="Times New Roman"/>
    </style:style>
    <style:style style:name="P451" style:parent-style-name="Standard" style:family="paragraph">
      <style:text-properties style:font-name="Times New Roman"/>
    </style:style>
    <style:style style:name="P452" style:parent-style-name="Standard" style:family="paragraph">
      <style:text-properties style:font-name="Times New Roman"/>
    </style:style>
    <style:style style:name="P453" style:parent-style-name="Standard" style:family="paragraph">
      <style:text-properties style:font-name="Times New Roman"/>
    </style:style>
    <style:style style:name="P454" style:parent-style-name="Standard" style:family="paragraph">
      <style:text-properties style:font-name="Times New Roman"/>
    </style:style>
    <style:style style:name="P455" style:parent-style-name="Standard" style:family="paragraph">
      <style:text-properties style:font-name="Times New Roman"/>
    </style:style>
    <style:style style:name="T456" style:parent-style-name="Standardnípísmoodstavce" style:family="text">
      <style:text-properties style:font-name="Times New Roman"/>
    </style:style>
    <style:style style:name="P457" style:parent-style-name="Standard" style:family="paragraph">
      <style:text-properties style:font-name="Times New Roman"/>
    </style:style>
    <style:style style:name="P458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459" style:parent-style-name="Standard" style:family="paragraph">
      <style:text-properties style:font-name="Times New Roman"/>
    </style:style>
    <style:style style:name="P460" style:parent-style-name="Standard" style:family="paragraph">
      <style:text-properties style:font-name="Times New Roman"/>
    </style:style>
    <style:style style:name="P461" style:parent-style-name="Standard" style:family="paragraph">
      <style:text-properties style:font-name="Times New Roman"/>
    </style:style>
    <style:style style:name="P462" style:parent-style-name="Standard" style:family="paragraph">
      <style:text-properties style:font-name="Times New Roman"/>
    </style:style>
    <style:style style:name="P463" style:parent-style-name="Standard" style:family="paragraph">
      <style:text-properties style:font-name="Times New Roman"/>
    </style:style>
    <style:style style:name="P464" style:parent-style-name="Standard" style:family="paragraph">
      <style:text-properties style:font-name="Times New Roman"/>
    </style:style>
    <style:style style:name="P465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T466" style:parent-style-name="Standardnípísmoodstavce" style:family="text">
      <style:text-properties style:font-name="Times New Roman" style:text-underline-type="single" style:text-underline-style="solid" style:text-underline-width="auto" style:text-underline-mode="continuous"/>
    </style:style>
    <style:style style:name="P467" style:parent-style-name="Standard" style:family="paragraph">
      <style:text-properties style:font-name="Times New Roman"/>
    </style:style>
    <style:style style:name="P468" style:parent-style-name="Standard" style:family="paragraph">
      <style:text-properties style:font-name="Times New Roman"/>
    </style:style>
    <style:style style:name="P469" style:parent-style-name="Standard" style:family="paragraph">
      <style:text-properties style:font-name="Times New Roman"/>
    </style:style>
    <style:style style:name="P470" style:parent-style-name="Standard" style:family="paragraph">
      <style:text-properties style:font-name="Times New Roman"/>
    </style:style>
    <style:style style:name="P471" style:parent-style-name="Standard" style:family="paragraph">
      <style:text-properties style:font-name="Times New Roman"/>
    </style:style>
    <style:style style:name="P472" style:parent-style-name="Standard" style:family="paragraph">
      <style:text-properties style:font-name="Times New Roman"/>
    </style:style>
    <style:style style:name="P473" style:parent-style-name="Standard" style:family="paragraph">
      <style:text-properties style:font-name="Times New Roman"/>
    </style:style>
    <style:style style:name="P474" style:parent-style-name="Standard" style:family="paragraph">
      <style:text-properties style:font-name="Times New Roman"/>
    </style:style>
    <style:style style:name="P475" style:parent-style-name="Standard" style:family="paragraph">
      <style:text-properties style:font-name="Times New Roman"/>
    </style:style>
    <style:style style:name="P476" style:parent-style-name="Standard" style:family="paragraph">
      <style:text-properties style:font-name="Times New Roman"/>
    </style:style>
    <style:style style:name="P477" style:parent-style-name="Standard" style:family="paragraph">
      <style:text-properties style:font-name="Times New Roman"/>
    </style:style>
    <style:style style:name="P478" style:parent-style-name="Standard" style:family="paragraph">
      <style:text-properties style:font-name="Times New Roman"/>
    </style:style>
    <style:style style:name="P479" style:parent-style-name="Standard" style:family="paragraph">
      <style:text-properties style:font-name="Times New Roman"/>
    </style:style>
    <style:style style:name="T480" style:parent-style-name="Standardnípísmoodstavce" style:family="text">
      <style:text-properties style:font-name="Times New Roman"/>
    </style:style>
    <style:style style:name="P481" style:parent-style-name="Standard" style:family="paragraph">
      <style:text-properties style:font-name="Times New Roman"/>
    </style:style>
    <style:style style:name="P482" style:parent-style-name="Standard" style:family="paragraph">
      <style:text-properties style:font-name="Times New Roman"/>
    </style:style>
    <style:style style:name="P483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484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485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486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487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488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489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490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491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492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20pt" style:font-size-asian="20pt"/>
    </style:style>
    <style:style style:name="P493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14pt" style:font-size-asian="14pt"/>
    </style:style>
    <style:style style:name="P494" style:parent-style-name="Standard" style:family="paragraph">
      <style:paragraph-properties fo:text-align="center"/>
      <style:text-properties style:font-name="Times New Roman" style:font-weight-complex="bold"/>
    </style:style>
    <style:style style:name="P495" style:parent-style-name="Standard" style:family="paragraph">
      <style:paragraph-properties fo:text-align="center"/>
    </style:style>
    <style:style style:name="T496" style:parent-style-name="Standardnípísmoodstavce" style:family="text">
      <style:text-properties style:font-name="Times New Roman" style:text-underline-type="single" style:text-underline-style="solid" style:text-underline-width="auto" style:text-underline-mode="continuous"/>
    </style:style>
    <style:style style:name="P497" style:parent-style-name="Standard" style:family="paragraph">
      <style:text-properties style:font-name="Times New Roman"/>
    </style:style>
    <style:style style:name="P498" style:parent-style-name="Standard" style:family="paragraph">
      <style:text-properties style:font-name="Times New Roman"/>
    </style:style>
    <style:style style:name="P499" style:parent-style-name="Standard" style:family="paragraph">
      <style:text-properties style:font-name="Times New Roman"/>
    </style:style>
    <style:style style:name="P500" style:parent-style-name="Standard" style:family="paragraph">
      <style:text-properties style:font-name="Times New Roman"/>
    </style:style>
    <style:style style:name="P501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502" style:parent-style-name="Standard" style:family="paragraph">
      <style:text-properties style:font-name="Times New Roman"/>
    </style:style>
    <style:style style:name="P503" style:parent-style-name="Standard" style:family="paragraph">
      <style:text-properties style:font-name="Times New Roman"/>
    </style:style>
    <style:style style:name="P504" style:parent-style-name="Standard" style:family="paragraph">
      <style:text-properties style:font-name="Times New Roman"/>
    </style:style>
    <style:style style:name="P505" style:parent-style-name="Standard" style:family="paragraph">
      <style:text-properties style:font-name="Times New Roman"/>
    </style:style>
    <style:style style:name="P506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T507" style:parent-style-name="Standardnípísmoodstavce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08" style:parent-style-name="Standardnípísmoodstavce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09" style:parent-style-name="Standardnípísmoodstavce" style:family="text">
      <style:text-properties style:font-name="Times New Roman"/>
    </style:style>
    <style:style style:name="P510" style:parent-style-name="Standard" style:family="paragraph">
      <style:text-properties style:font-name="Times New Roman"/>
    </style:style>
    <style:style style:name="P511" style:parent-style-name="Standard" style:family="paragraph">
      <style:text-properties style:font-name="Times New Roman"/>
    </style:style>
    <style:style style:name="T512" style:parent-style-name="Standardnípísmoodstavce" style:family="text">
      <style:text-properties style:font-name="Times New Roman"/>
    </style:style>
    <style:style style:name="P513" style:parent-style-name="Standard" style:family="paragraph">
      <style:text-properties style:font-name="Times New Roman"/>
    </style:style>
    <style:style style:name="P514" style:parent-style-name="Standard" style:family="paragraph">
      <style:text-properties style:font-name="Times New Roman"/>
    </style:style>
    <style:style style:name="P515" style:parent-style-name="Standard" style:family="paragraph">
      <style:text-properties style:font-name="Times New Roman"/>
    </style:style>
    <style:style style:name="P516" style:parent-style-name="Standard" style:family="paragraph">
      <style:text-properties style:font-name="Times New Roman"/>
    </style:style>
    <style:style style:name="P517" style:parent-style-name="Standard" style:family="paragraph">
      <style:text-properties style:font-name="Times New Roman"/>
    </style:style>
    <style:style style:name="P518" style:parent-style-name="Standard" style:family="paragraph">
      <style:text-properties style:font-name="Times New Roman"/>
    </style:style>
    <style:style style:name="P519" style:parent-style-name="Standard" style:family="paragraph">
      <style:text-properties style:font-name="Times New Roman"/>
    </style:style>
    <style:style style:name="P520" style:parent-style-name="Standard" style:family="paragraph">
      <style:text-properties style:font-name="Times New Roman"/>
    </style:style>
    <style:style style:name="P521" style:parent-style-name="Standard" style:family="paragraph">
      <style:text-properties style:font-name="Times New Roman"/>
    </style:style>
    <style:style style:name="T522" style:parent-style-name="Standardnípísmoodstavce" style:family="text">
      <style:text-properties style:font-name="Times New Roman"/>
    </style:style>
    <style:style style:name="P523" style:parent-style-name="Standard" style:family="paragraph">
      <style:text-properties style:font-name="Times New Roman"/>
    </style:style>
    <style:style style:name="P524" style:parent-style-name="Standard" style:family="paragraph">
      <style:text-properties style:font-name="Times New Roman"/>
    </style:style>
    <style:style style:name="P525" style:parent-style-name="Standard" style:family="paragraph">
      <style:text-properties style:font-name="Times New Roman"/>
    </style:style>
    <style:style style:name="P526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527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528" style:parent-style-name="Standard" style:family="paragraph">
      <style:text-properties style:font-name="Times New Roman"/>
    </style:style>
    <style:style style:name="P529" style:parent-style-name="Standard" style:family="paragraph">
      <style:text-properties style:font-name="Times New Roman"/>
    </style:style>
    <style:style style:name="P530" style:parent-style-name="Standard" style:family="paragraph">
      <style:text-properties style:font-name="Times New Roman"/>
    </style:style>
    <style:style style:name="P531" style:parent-style-name="Standard" style:family="paragraph">
      <style:text-properties style:font-name="Times New Roman"/>
    </style:style>
    <style:style style:name="P532" style:parent-style-name="Standard" style:family="paragraph">
      <style:text-properties style:font-name="Times New Roman"/>
    </style:style>
    <style:style style:name="P533" style:parent-style-name="Standard" style:family="paragraph">
      <style:text-properties style:font-name="Times New Roman"/>
    </style:style>
    <style:style style:name="P534" style:parent-style-name="Standard" style:family="paragraph">
      <style:text-properties style:font-name="Times New Roman"/>
    </style:style>
    <style:style style:name="P535" style:parent-style-name="Standard" style:family="paragraph">
      <style:text-properties style:font-name="Times New Roman"/>
    </style:style>
    <style:style style:name="P536" style:parent-style-name="Standard" style:family="paragraph">
      <style:text-properties style:font-name="Times New Roman"/>
    </style:style>
    <style:style style:name="P537" style:parent-style-name="Standard" style:family="paragraph">
      <style:paragraph-properties fo:text-align="center"/>
      <style:text-properties style:font-name="Times New Roman"/>
    </style:style>
    <style:style style:name="P538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539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540" style:parent-style-name="Standard" style:family="paragraph">
      <style:text-properties style:font-name="Times New Roman" fo:font-weight="bold" style:font-weight-asian="bold" style:font-weight-complex="bold" fo:font-size="20pt" style:font-size-asian="20pt"/>
    </style:style>
    <style:style style:name="P541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20pt" style:font-size-asian="20pt"/>
    </style:style>
    <style:style style:name="P542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543" style:parent-style-name="Standard" style:family="paragraph">
      <style:paragraph-properties fo:text-align="center"/>
    </style:style>
    <style:style style:name="T544" style:parent-style-name="Standardnípísmoodstavce" style:family="text">
      <style:text-properties style:font-name="Times New Roman"/>
    </style:style>
    <style:style style:name="P545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T546" style:parent-style-name="Standardnípísmoodstavce" style:family="text">
      <style:text-properties style:font-name="Times New Roman" style:text-underline-type="single" style:text-underline-style="solid" style:text-underline-width="auto" style:text-underline-mode="continuous"/>
    </style:style>
    <style:style style:name="P547" style:parent-style-name="Standard" style:family="paragraph">
      <style:text-properties style:font-name="Times New Roman"/>
    </style:style>
    <style:style style:name="P548" style:parent-style-name="Standard" style:family="paragraph">
      <style:text-properties style:font-name="Times New Roman"/>
    </style:style>
    <style:style style:name="P549" style:parent-style-name="Standard" style:family="paragraph">
      <style:text-properties style:font-name="Times New Roman"/>
    </style:style>
    <style:style style:name="P550" style:parent-style-name="Standard" style:family="paragraph">
      <style:text-properties style:font-name="Times New Roman"/>
    </style:style>
    <style:style style:name="P551" style:parent-style-name="Standard" style:family="paragraph">
      <style:text-properties style:font-name="Times New Roman"/>
    </style:style>
    <style:style style:name="T552" style:parent-style-name="Standardnípísmoodstavce" style:family="text">
      <style:text-properties style:font-name="Times New Roman"/>
    </style:style>
    <style:style style:name="T553" style:parent-style-name="Standardnípísmoodstavce" style:family="text">
      <style:text-properties style:font-name="Times New Roman"/>
    </style:style>
    <style:style style:name="P554" style:parent-style-name="Standard" style:family="paragraph">
      <style:text-properties style:font-name="Times New Roman"/>
    </style:style>
    <style:style style:name="P555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556" style:parent-style-name="Standard" style:family="paragraph">
      <style:text-properties style:font-name="Times New Roman"/>
    </style:style>
    <style:style style:name="P557" style:parent-style-name="Standard" style:family="paragraph">
      <style:text-properties style:font-name="Times New Roman"/>
    </style:style>
    <style:style style:name="P558" style:parent-style-name="Standard" style:family="paragraph">
      <style:text-properties style:font-name="Times New Roman"/>
    </style:style>
    <style:style style:name="P559" style:parent-style-name="Standard" style:family="paragraph">
      <style:text-properties style:font-name="Times New Roman"/>
    </style:style>
    <style:style style:name="P560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T561" style:parent-style-name="Standardnípísmoodstavce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562" style:parent-style-name="Standardnípísmoodstavce" style:family="text">
      <style:text-properties style:font-name="Times New Roman"/>
    </style:style>
    <style:style style:name="P563" style:parent-style-name="Standard" style:family="paragraph">
      <style:text-properties style:font-name="Times New Roman"/>
    </style:style>
    <style:style style:name="P564" style:parent-style-name="Standard" style:family="paragraph">
      <style:text-properties style:font-name="Times New Roman"/>
    </style:style>
    <style:style style:name="P565" style:parent-style-name="Standard" style:family="paragraph">
      <style:text-properties style:font-name="Times New Roman"/>
    </style:style>
    <style:style style:name="P566" style:parent-style-name="Standard" style:family="paragraph">
      <style:text-properties style:font-name="Times New Roman"/>
    </style:style>
    <style:style style:name="P567" style:parent-style-name="Standard" style:family="paragraph">
      <style:text-properties style:font-name="Times New Roman"/>
    </style:style>
    <style:style style:name="P568" style:parent-style-name="Standard" style:family="paragraph">
      <style:text-properties style:font-name="Times New Roman"/>
    </style:style>
    <style:style style:name="P569" style:parent-style-name="Standard" style:family="paragraph">
      <style:text-properties style:font-name="Times New Roman"/>
    </style:style>
    <style:style style:name="P570" style:parent-style-name="Standard" style:family="paragraph">
      <style:text-properties style:font-name="Times New Roman"/>
    </style:style>
    <style:style style:name="P571" style:parent-style-name="Standard" style:family="paragraph">
      <style:text-properties style:font-name="Times New Roman"/>
    </style:style>
    <style:style style:name="T572" style:parent-style-name="Standardnípísmoodstavce" style:family="text">
      <style:text-properties style:font-name="Times New Roman"/>
    </style:style>
    <style:style style:name="P573" style:parent-style-name="Standard" style:family="paragraph">
      <style:text-properties style:font-name="Times New Roman"/>
    </style:style>
    <style:style style:name="P574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575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20pt" style:font-size-asian="20pt"/>
    </style:style>
    <style:style style:name="P576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20pt" style:font-size-asian="20pt"/>
    </style:style>
    <style:style style:name="P577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20pt" style:font-size-asian="20pt"/>
    </style:style>
    <style:style style:name="P578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20pt" style:font-size-asian="20pt"/>
    </style:style>
    <style:style style:name="P579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20pt" style:font-size-asian="20pt"/>
    </style:style>
    <style:style style:name="P580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20pt" style:font-size-asian="20pt"/>
    </style:style>
    <style:style style:name="P581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20pt" style:font-size-asian="20pt"/>
    </style:style>
    <style:style style:name="P582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20pt" style:font-size-asian="20pt"/>
    </style:style>
    <style:style style:name="P583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20pt" style:font-size-asian="20pt"/>
    </style:style>
    <style:style style:name="P584" style:parent-style-name="Standard" style:family="paragraph">
      <style:text-properties style:font-name="Times New Roman" fo:font-weight="bold" style:font-weight-asian="bold" style:font-weight-complex="bold" fo:font-size="20pt" style:font-size-asian="20pt"/>
    </style:style>
    <style:style style:name="P585" style:parent-style-name="Standard" style:family="paragraph">
      <style:text-properties style:font-name="Times New Roman" fo:font-weight="bold" style:font-weight-asian="bold" style:font-weight-complex="bold" fo:font-size="20pt" style:font-size-asian="20pt"/>
    </style:style>
    <style:style style:name="P586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20pt" style:font-size-asian="20pt"/>
    </style:style>
    <style:style style:name="P587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20pt" style:font-size-asian="20pt"/>
    </style:style>
    <style:style style:name="P588" style:parent-style-name="Standard" style:family="paragraph">
      <style:paragraph-properties fo:text-align="center"/>
      <style:text-properties style:font-name="Times New Roman" fo:font-weight="bold" style:font-weight-asian="bold" style:font-weight-complex="bold" fo:font-size="14pt" style:font-size-asian="14pt"/>
    </style:style>
    <style:style style:name="P589" style:parent-style-name="Standard" style:family="paragraph">
      <style:paragraph-properties fo:text-align="center"/>
      <style:text-properties style:font-name="Times New Roman" style:font-weight-complex="bold"/>
    </style:style>
    <style:style style:name="P590" style:parent-style-name="Standard" style:family="paragraph">
      <style:paragraph-properties fo:text-align="center"/>
    </style:style>
    <style:style style:name="T591" style:parent-style-name="Standardnípísmoodstavce" style:family="text">
      <style:text-properties style:font-name="Times New Roman" style:text-underline-type="single" style:text-underline-style="solid" style:text-underline-width="auto" style:text-underline-mode="continuous"/>
    </style:style>
    <style:style style:name="P592" style:parent-style-name="Standard" style:family="paragraph">
      <style:text-properties style:font-name="Times New Roman"/>
    </style:style>
    <style:style style:name="P593" style:parent-style-name="Standard" style:family="paragraph">
      <style:text-properties style:font-name="Times New Roman"/>
    </style:style>
    <style:style style:name="P594" style:parent-style-name="Standard" style:family="paragraph">
      <style:text-properties style:font-name="Times New Roman"/>
    </style:style>
    <style:style style:name="P595" style:parent-style-name="Standard" style:family="paragraph">
      <style:text-properties style:font-name="Times New Roman"/>
    </style:style>
    <style:style style:name="P596" style:parent-style-name="Standard" style:family="paragraph">
      <style:text-properties style:font-name="Times New Roman"/>
    </style:style>
    <style:style style:name="P597" style:parent-style-name="Standard" style:family="paragraph">
      <style:text-properties style:font-name="Times New Roman"/>
    </style:style>
    <style:style style:name="P598" style:parent-style-name="Standard" style:family="paragraph">
      <style:text-properties style:font-name="Times New Roman"/>
    </style:style>
    <style:style style:name="P599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600" style:parent-style-name="Standard" style:family="paragraph">
      <style:text-properties style:font-name="Times New Roman"/>
    </style:style>
    <style:style style:name="P601" style:parent-style-name="Standard" style:family="paragraph">
      <style:text-properties style:font-name="Times New Roman"/>
    </style:style>
    <style:style style:name="P602" style:parent-style-name="Standard" style:family="paragraph">
      <style:text-properties style:font-name="Times New Roman"/>
    </style:style>
    <style:style style:name="P603" style:parent-style-name="Standard" style:family="paragraph">
      <style:text-properties style:font-name="Times New Roman"/>
    </style:style>
    <style:style style:name="P604" style:parent-style-name="Standard" style:family="paragraph">
      <style:text-properties style:font-name="Times New Roman"/>
    </style:style>
    <style:style style:name="P605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T606" style:parent-style-name="Standardnípísmoodstavce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607" style:parent-style-name="Standardnípísmoodstavce" style:family="text">
      <style:text-properties style:font-name="Times New Roman"/>
    </style:style>
    <style:style style:name="P608" style:parent-style-name="Standard" style:family="paragraph">
      <style:text-properties style:font-name="Times New Roman"/>
    </style:style>
    <style:style style:name="P609" style:parent-style-name="Standard" style:family="paragraph">
      <style:text-properties style:font-name="Times New Roman"/>
    </style:style>
    <style:style style:name="P610" style:parent-style-name="Standard" style:family="paragraph">
      <style:text-properties style:font-name="Times New Roman"/>
    </style:style>
    <style:style style:name="P611" style:parent-style-name="Standard" style:family="paragraph">
      <style:text-properties style:font-name="Times New Roman"/>
    </style:style>
    <style:style style:name="P612" style:parent-style-name="Standard" style:family="paragraph">
      <style:text-properties style:font-name="Times New Roman"/>
    </style:style>
    <style:style style:name="P613" style:parent-style-name="Standard" style:family="paragraph">
      <style:text-properties style:font-name="Times New Roman"/>
    </style:style>
    <style:style style:name="P614" style:parent-style-name="Standard" style:family="paragraph">
      <style:text-properties style:font-name="Times New Roman"/>
    </style:style>
    <style:style style:name="P615" style:parent-style-name="Standard" style:family="paragraph">
      <style:text-properties style:font-name="Times New Roman"/>
    </style:style>
    <style:style style:name="P616" style:parent-style-name="Standard" style:family="paragraph">
      <style:text-properties style:font-name="Times New Roman"/>
    </style:style>
    <style:style style:name="T617" style:parent-style-name="Standardnípísmoodstavce" style:family="text">
      <style:text-properties style:font-name="Times New Roman"/>
    </style:style>
    <style:style style:name="T618" style:parent-style-name="Standardnípísmoodstavce" style:family="text">
      <style:text-properties style:font-name="Times New Roman"/>
    </style:style>
    <style:style style:name="P619" style:parent-style-name="Standard" style:family="paragraph">
      <style:text-properties style:font-name="Times New Roman"/>
    </style:style>
    <style:style style:name="P620" style:parent-style-name="Standard" style:family="paragraph">
      <style:text-properties style:font-name="Times New Roman"/>
    </style:style>
    <style:style style:name="P621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622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623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624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625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626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627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628" style:parent-style-name="Standard" style:family="paragraph">
      <style:text-properties style:font-name="Times New Roman" fo:font-weight="bold" style:font-weight-asian="bold" fo:font-size="20pt" style:font-size-asian="20pt"/>
    </style:style>
    <style:style style:name="P629" style:parent-style-name="Standard" style:family="paragraph">
      <style:text-properties style:font-name="Times New Roman" fo:font-weight="bold" style:font-weight-asian="bold" fo:font-size="20pt" style:font-size-asian="20pt"/>
    </style:style>
    <style:style style:name="P630" style:parent-style-name="Standard" style:family="paragraph">
      <style:text-properties style:font-name="Times New Roman" fo:font-weight="bold" style:font-weight-asian="bold" fo:font-size="20pt" style:font-size-asian="20pt"/>
    </style:style>
    <style:style style:name="P631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632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633" style:parent-style-name="Standard" style:family="paragraph">
      <style:paragraph-properties fo:text-align="center"/>
      <style:text-properties style:font-name="Times New Roman" fo:font-weight="bold" style:font-weight-asian="bold"/>
    </style:style>
    <style:style style:name="P634" style:parent-style-name="Standard" style:family="paragraph">
      <style:paragraph-properties fo:text-align="center"/>
      <style:text-properties style:font-name="Times New Roman"/>
    </style:style>
    <style:style style:name="P635" style:parent-style-name="Standard" style:family="paragraph">
      <style:text-properties style:font-name="Times New Roman" fo:font-weight="bold" style:font-weight-asian="bold" fo:font-size="20pt" style:font-size-asian="20pt"/>
    </style:style>
    <style:style style:name="T636" style:parent-style-name="Standardnípísmoodstavce" style:family="text">
      <style:text-properties style:font-name="Times New Roman" style:text-underline-type="single" style:text-underline-style="solid" style:text-underline-width="auto" style:text-underline-mode="continuous"/>
    </style:style>
    <style:style style:name="P637" style:parent-style-name="Standard" style:family="paragraph">
      <style:text-properties style:font-name="Times New Roman"/>
    </style:style>
    <style:style style:name="P638" style:parent-style-name="Standard" style:family="paragraph">
      <style:text-properties style:font-name="Times New Roman"/>
    </style:style>
    <style:style style:name="P639" style:parent-style-name="Standard" style:family="paragraph">
      <style:text-properties style:font-name="Times New Roman"/>
    </style:style>
    <style:style style:name="P640" style:parent-style-name="Standard" style:family="paragraph">
      <style:text-properties style:font-name="Times New Roman"/>
    </style:style>
    <style:style style:name="P641" style:parent-style-name="Standard" style:family="paragraph">
      <style:text-properties style:font-name="Times New Roman"/>
    </style:style>
    <style:style style:name="P642" style:parent-style-name="Standard" style:family="paragraph">
      <style:text-properties style:font-name="Times New Roman"/>
    </style:style>
    <style:style style:name="P643" style:parent-style-name="Standard" style:family="paragraph">
      <style:text-properties style:font-name="Times New Roman"/>
    </style:style>
    <style:style style:name="P644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645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646" style:parent-style-name="Standard" style:family="paragraph">
      <style:text-properties style:font-name="Times New Roman"/>
    </style:style>
    <style:style style:name="P647" style:parent-style-name="Standard" style:family="paragraph">
      <style:text-properties style:font-name="Times New Roman"/>
    </style:style>
    <style:style style:name="P648" style:parent-style-name="Standard" style:family="paragraph">
      <style:text-properties style:font-name="Times New Roman"/>
    </style:style>
    <style:style style:name="P649" style:parent-style-name="Standard" style:family="paragraph">
      <style:text-properties style:font-name="Times New Roman"/>
    </style:style>
    <style:style style:name="P650" style:parent-style-name="Standard" style:family="paragraph">
      <style:text-properties style:font-name="Times New Roman"/>
    </style:style>
    <style:style style:name="P651" style:parent-style-name="Standard" style:family="paragraph">
      <style:text-properties style:font-name="Times New Roman"/>
    </style:style>
    <style:style style:name="P652" style:parent-style-name="Standard" style:family="paragraph">
      <style:text-properties style:font-name="Times New Roman"/>
    </style:style>
    <style:style style:name="P653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654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655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T656" style:parent-style-name="Standardnípísmoodstavce" style:family="text">
      <style:text-properties style:font-name="Times New Roman"/>
    </style:style>
    <style:style style:name="P657" style:parent-style-name="Standard" style:family="paragraph">
      <style:text-properties style:font-name="Times New Roman"/>
    </style:style>
    <style:style style:name="P658" style:parent-style-name="Standard" style:family="paragraph">
      <style:text-properties style:font-name="Times New Roman"/>
    </style:style>
    <style:style style:name="P659" style:parent-style-name="Standard" style:family="paragraph">
      <style:text-properties style:font-name="Times New Roman"/>
    </style:style>
    <style:style style:name="P660" style:parent-style-name="Standard" style:family="paragraph">
      <style:text-properties style:font-name="Times New Roman"/>
    </style:style>
    <style:style style:name="P661" style:parent-style-name="Standard" style:family="paragraph">
      <style:text-properties style:font-name="Times New Roman"/>
    </style:style>
    <style:style style:name="P662" style:parent-style-name="Standard" style:family="paragraph">
      <style:text-properties style:font-name="Times New Roman"/>
    </style:style>
    <style:style style:name="P663" style:parent-style-name="Standard" style:family="paragraph">
      <style:text-properties style:font-name="Times New Roman"/>
    </style:style>
    <style:style style:name="P664" style:parent-style-name="Standard" style:family="paragraph">
      <style:text-properties style:font-name="Times New Roman"/>
    </style:style>
    <style:style style:name="P665" style:parent-style-name="Standard" style:family="paragraph">
      <style:text-properties style:font-name="Times New Roman"/>
    </style:style>
    <style:style style:name="P666" style:parent-style-name="Standard" style:family="paragraph">
      <style:text-properties style:font-name="Times New Roman"/>
    </style:style>
    <style:style style:name="P667" style:parent-style-name="Standard" style:family="paragraph">
      <style:text-properties style:font-name="Times New Roman"/>
    </style:style>
    <style:style style:name="P668" style:parent-style-name="Standard" style:family="paragraph">
      <style:text-properties style:font-name="Times New Roman"/>
    </style:style>
    <style:style style:name="P669" style:parent-style-name="Standard" style:family="paragraph">
      <style:text-properties style:font-name="Times New Roman"/>
    </style:style>
    <style:style style:name="P670" style:parent-style-name="Standard" style:family="paragraph">
      <style:text-properties style:font-name="Times New Roman"/>
    </style:style>
    <style:style style:name="T671" style:parent-style-name="Standardnípísmoodstavce" style:family="text">
      <style:text-properties style:font-name="Times New Roman"/>
    </style:style>
    <style:style style:name="T672" style:parent-style-name="Standardnípísmoodstavce" style:family="text">
      <style:text-properties style:font-name="Times New Roman" fo:color="#FF0000"/>
    </style:style>
    <style:style style:name="T673" style:parent-style-name="Standardnípísmoodstavce" style:family="text">
      <style:text-properties style:font-name="Times New Roman"/>
    </style:style>
    <style:style style:name="T674" style:parent-style-name="Standardnípísmoodstavce" style:family="text">
      <style:text-properties style:font-name="Times New Roman"/>
    </style:style>
    <style:style style:name="T675" style:parent-style-name="Standardnípísmoodstavce" style:family="text">
      <style:text-properties style:font-name="Times New Roman"/>
    </style:style>
    <style:style style:name="P676" style:parent-style-name="Standard" style:family="paragraph">
      <style:text-properties style:font-name="Times New Roman" fo:font-weight="bold" style:font-weight-asian="bold" fo:font-size="20pt" style:font-size-asian="20pt"/>
    </style:style>
    <style:style style:name="P677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678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679" style:parent-style-name="Standard" style:family="paragraph">
      <style:text-properties style:font-name="Times New Roman" fo:font-weight="bold" style:font-weight-asian="bold" fo:font-size="20pt" style:font-size-asian="20pt"/>
    </style:style>
    <style:style style:name="P680" style:parent-style-name="Standard" style:family="paragraph">
      <style:text-properties style:font-name="Times New Roman" fo:font-weight="bold" style:font-weight-asian="bold" fo:font-size="20pt" style:font-size-asian="20pt"/>
    </style:style>
    <style:style style:name="P681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682" style:parent-style-name="Standard" style:family="paragraph">
      <style:text-properties style:font-name="Times New Roman"/>
    </style:style>
    <style:style style:name="P683" style:parent-style-name="Standard" style:family="paragraph">
      <style:paragraph-properties fo:text-align="center"/>
      <style:text-properties style:font-name="Times New Roman"/>
    </style:style>
    <style:style style:name="P684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T685" style:parent-style-name="Standardnípísmoodstavce" style:family="text">
      <style:text-properties style:font-name="Times New Roman" style:text-underline-type="single" style:text-underline-style="solid" style:text-underline-width="auto" style:text-underline-mode="continuous"/>
    </style:style>
    <style:style style:name="P686" style:parent-style-name="Standard" style:family="paragraph">
      <style:text-properties style:font-name="Times New Roman"/>
    </style:style>
    <style:style style:name="P687" style:parent-style-name="Standard" style:family="paragraph">
      <style:text-properties style:font-name="Times New Roman"/>
    </style:style>
    <style:style style:name="P688" style:parent-style-name="Standard" style:family="paragraph">
      <style:text-properties style:font-name="Times New Roman"/>
    </style:style>
    <style:style style:name="P689" style:parent-style-name="Standard" style:family="paragraph">
      <style:text-properties style:font-name="Times New Roman"/>
    </style:style>
    <style:style style:name="P690" style:parent-style-name="Standard" style:family="paragraph">
      <style:text-properties style:font-name="Times New Roman"/>
    </style:style>
    <style:style style:name="P691" style:parent-style-name="Standard" style:family="paragraph">
      <style:text-properties style:font-name="Times New Roman"/>
    </style:style>
    <style:style style:name="P692" style:parent-style-name="Standard" style:family="paragraph">
      <style:text-properties style:font-name="Times New Roman"/>
    </style:style>
    <style:style style:name="P693" style:parent-style-name="Standard" style:family="paragraph">
      <style:text-properties style:font-name="Times New Roman"/>
    </style:style>
    <style:style style:name="P694" style:parent-style-name="Standard" style:family="paragraph">
      <style:text-properties style:font-name="Times New Roman"/>
    </style:style>
    <style:style style:name="P695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696" style:parent-style-name="Standard" style:family="paragraph">
      <style:text-properties style:font-name="Times New Roman"/>
    </style:style>
    <style:style style:name="P697" style:parent-style-name="Standard" style:family="paragraph">
      <style:text-properties style:font-name="Times New Roman"/>
    </style:style>
    <style:style style:name="P698" style:parent-style-name="Standard" style:family="paragraph">
      <style:text-properties style:font-name="Times New Roman"/>
    </style:style>
    <style:style style:name="P699" style:parent-style-name="Standard" style:family="paragraph">
      <style:text-properties style:font-name="Times New Roman"/>
    </style:style>
    <style:style style:name="P700" style:parent-style-name="Standard" style:family="paragraph">
      <style:text-properties style:font-name="Times New Roman"/>
    </style:style>
    <style:style style:name="P701" style:parent-style-name="Standard" style:family="paragraph">
      <style:text-properties style:font-name="Times New Roman"/>
    </style:style>
    <style:style style:name="P702" style:parent-style-name="Standard" style:family="paragraph">
      <style:text-properties style:font-name="Times New Roman"/>
    </style:style>
    <style:style style:name="P703" style:parent-style-name="Standard" style:family="paragraph">
      <style:text-properties style:font-name="Times New Roman"/>
    </style:style>
    <style:style style:name="P704" style:parent-style-name="Standard" style:family="paragraph">
      <style:text-properties style:font-name="Times New Roman"/>
    </style:style>
    <style:style style:name="P705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706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T707" style:parent-style-name="Standardnípísmoodstavce" style:family="text">
      <style:text-properties style:font-name="Times New Roman"/>
    </style:style>
    <style:style style:name="P708" style:parent-style-name="Standard" style:family="paragraph">
      <style:text-properties style:font-name="Times New Roman"/>
    </style:style>
    <style:style style:name="P709" style:parent-style-name="Standard" style:family="paragraph">
      <style:text-properties style:font-name="Times New Roman"/>
    </style:style>
    <style:style style:name="P710" style:parent-style-name="Standard" style:family="paragraph">
      <style:text-properties style:font-name="Times New Roman"/>
    </style:style>
    <style:style style:name="P711" style:parent-style-name="Standard" style:family="paragraph">
      <style:text-properties style:font-name="Times New Roman"/>
    </style:style>
    <style:style style:name="P712" style:parent-style-name="Standard" style:family="paragraph">
      <style:text-properties style:font-name="Times New Roman"/>
    </style:style>
    <style:style style:name="P713" style:parent-style-name="Standard" style:family="paragraph">
      <style:text-properties style:font-name="Times New Roman"/>
    </style:style>
    <style:style style:name="P714" style:parent-style-name="Standard" style:family="paragraph">
      <style:text-properties style:font-name="Times New Roman"/>
    </style:style>
    <style:style style:name="P715" style:parent-style-name="Standard" style:family="paragraph">
      <style:text-properties style:font-name="Times New Roman"/>
    </style:style>
    <style:style style:name="P716" style:parent-style-name="Standard" style:family="paragraph">
      <style:text-properties style:font-name="Times New Roman"/>
    </style:style>
    <style:style style:name="P717" style:parent-style-name="Standard" style:family="paragraph">
      <style:text-properties style:font-name="Times New Roman"/>
    </style:style>
    <style:style style:name="P718" style:parent-style-name="Standard" style:family="paragraph">
      <style:text-properties style:font-name="Times New Roman"/>
    </style:style>
    <style:style style:name="P719" style:parent-style-name="Standard" style:family="paragraph">
      <style:text-properties style:font-name="Times New Roman"/>
    </style:style>
    <style:style style:name="P720" style:parent-style-name="Standard" style:family="paragraph">
      <style:text-properties style:font-name="Times New Roman"/>
    </style:style>
    <style:style style:name="T721" style:parent-style-name="Standardnípísmoodstavce" style:family="text">
      <style:text-properties style:font-name="Times New Roman"/>
    </style:style>
    <style:style style:name="T722" style:parent-style-name="Standardnípísmoodstavce" style:family="text">
      <style:text-properties style:font-name="Times New Roman"/>
    </style:style>
    <style:style style:name="P723" style:parent-style-name="Standard" style:family="paragraph">
      <style:text-properties style:font-name="Times New Roman"/>
    </style:style>
    <style:style style:name="P724" style:parent-style-name="Standard" style:family="paragraph">
      <style:text-properties style:font-name="Times New Roman"/>
    </style:style>
    <style:style style:name="P725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726" style:parent-style-name="Standard" style:family="paragraph">
      <style:text-properties style:font-name="Times New Roman"/>
    </style:style>
    <style:style style:name="P727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728" style:parent-style-name="Standard" style:family="paragraph">
      <style:text-properties style:font-name="Times New Roman" fo:font-weight="bold" style:font-weight-asian="bold" fo:font-size="20pt" style:font-size-asian="20pt"/>
    </style:style>
    <style:style style:name="P729" style:parent-style-name="Standard" style:family="paragraph">
      <style:text-properties style:font-name="Times New Roman" fo:font-weight="bold" style:font-weight-asian="bold" fo:font-size="20pt" style:font-size-asian="20pt"/>
    </style:style>
    <style:style style:name="P730" style:parent-style-name="Standard" style:family="paragraph">
      <style:paragraph-properties fo:text-align="center"/>
    </style:style>
    <style:style style:name="T731" style:parent-style-name="Standardnípísmoodstavce" style:family="text">
      <style:text-properties style:font-name="Times New Roman" fo:font-weight="bold" style:font-weight-asian="bold" fo:font-size="20pt" style:font-size-asian="20pt"/>
    </style:style>
    <style:style style:name="P732" style:parent-style-name="Standard" style:family="paragraph">
      <style:paragraph-properties fo:text-align="center"/>
      <style:text-properties style:font-name="Times New Roman"/>
    </style:style>
    <style:style style:name="P733" style:parent-style-name="Standard" style:family="paragraph">
      <style:paragraph-properties fo:text-align="center"/>
      <style:text-properties style:font-name="Times New Roman"/>
    </style:style>
    <style:style style:name="P734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T735" style:parent-style-name="Standardnípísmoodstavce" style:family="text">
      <style:text-properties style:font-name="Times New Roman" style:text-underline-type="single" style:text-underline-style="solid" style:text-underline-width="auto" style:text-underline-mode="continuous"/>
    </style:style>
    <style:style style:name="P736" style:parent-style-name="Standard" style:family="paragraph">
      <style:text-properties style:font-name="Times New Roman"/>
    </style:style>
    <style:style style:name="P737" style:parent-style-name="Standard" style:family="paragraph">
      <style:text-properties style:font-name="Times New Roman"/>
    </style:style>
    <style:style style:name="P738" style:parent-style-name="Standard" style:family="paragraph">
      <style:text-properties style:font-name="Times New Roman"/>
    </style:style>
    <style:style style:name="P739" style:parent-style-name="Standard" style:family="paragraph">
      <style:text-properties style:font-name="Times New Roman"/>
    </style:style>
    <style:style style:name="P740" style:parent-style-name="Standard" style:family="paragraph">
      <style:text-properties style:font-name="Times New Roman"/>
    </style:style>
    <style:style style:name="P741" style:parent-style-name="Standard" style:family="paragraph">
      <style:text-properties style:font-name="Times New Roman"/>
    </style:style>
    <style:style style:name="P742" style:parent-style-name="Standard" style:family="paragraph">
      <style:text-properties style:font-name="Times New Roman"/>
    </style:style>
    <style:style style:name="P743" style:parent-style-name="Standard" style:family="paragraph">
      <style:text-properties style:font-name="Times New Roman"/>
    </style:style>
    <style:style style:name="P744" style:parent-style-name="Standard" style:family="paragraph">
      <style:text-properties style:font-name="Times New Roman"/>
    </style:style>
    <style:style style:name="P745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746" style:parent-style-name="Standard" style:family="paragraph">
      <style:text-properties style:font-name="Times New Roman"/>
    </style:style>
    <style:style style:name="P747" style:parent-style-name="Standard" style:family="paragraph">
      <style:text-properties style:font-name="Times New Roman"/>
    </style:style>
    <style:style style:name="P748" style:parent-style-name="Standard" style:family="paragraph">
      <style:text-properties style:font-name="Times New Roman"/>
    </style:style>
    <style:style style:name="P749" style:parent-style-name="Standard" style:family="paragraph">
      <style:text-properties style:font-name="Times New Roman"/>
    </style:style>
    <style:style style:name="P750" style:parent-style-name="Standard" style:family="paragraph">
      <style:text-properties style:font-name="Times New Roman"/>
    </style:style>
    <style:style style:name="P751" style:parent-style-name="Standard" style:family="paragraph">
      <style:text-properties style:font-name="Times New Roman"/>
    </style:style>
    <style:style style:name="P752" style:parent-style-name="Standard" style:family="paragraph">
      <style:text-properties style:font-name="Times New Roman"/>
    </style:style>
    <style:style style:name="P753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754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755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T756" style:parent-style-name="Standardnípísmoodstavce" style:family="text">
      <style:text-properties style:font-name="Times New Roman"/>
    </style:style>
    <style:style style:name="P757" style:parent-style-name="Standard" style:family="paragraph">
      <style:text-properties style:font-name="Times New Roman"/>
    </style:style>
    <style:style style:name="P758" style:parent-style-name="Standard" style:family="paragraph">
      <style:text-properties style:font-name="Times New Roman"/>
    </style:style>
    <style:style style:name="P759" style:parent-style-name="Standard" style:family="paragraph">
      <style:text-properties style:font-name="Times New Roman"/>
    </style:style>
    <style:style style:name="T760" style:parent-style-name="Standardnípísmoodstavce" style:family="text">
      <style:text-properties style:font-name="Times New Roman"/>
    </style:style>
    <style:style style:name="P761" style:parent-style-name="Standard" style:family="paragraph">
      <style:text-properties style:font-name="Times New Roman"/>
    </style:style>
    <style:style style:name="P762" style:parent-style-name="Standard" style:family="paragraph">
      <style:text-properties style:font-name="Times New Roman"/>
    </style:style>
    <style:style style:name="P763" style:parent-style-name="Standard" style:family="paragraph">
      <style:text-properties style:font-name="Times New Roman"/>
    </style:style>
    <style:style style:name="P764" style:parent-style-name="Standard" style:family="paragraph">
      <style:text-properties style:font-name="Times New Roman"/>
    </style:style>
    <style:style style:name="P765" style:parent-style-name="Standard" style:family="paragraph">
      <style:text-properties style:font-name="Times New Roman"/>
    </style:style>
    <style:style style:name="P766" style:parent-style-name="Standard" style:family="paragraph">
      <style:text-properties style:font-name="Times New Roman"/>
    </style:style>
    <style:style style:name="P767" style:parent-style-name="Standard" style:family="paragraph">
      <style:text-properties style:font-name="Times New Roman"/>
    </style:style>
    <style:style style:name="P768" style:parent-style-name="Standard" style:family="paragraph">
      <style:text-properties style:font-name="Times New Roman"/>
    </style:style>
    <style:style style:name="P769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770" style:parent-style-name="Standard" style:family="paragraph">
      <style:text-properties style:font-name="Times New Roman"/>
    </style:style>
    <style:style style:name="P771" style:parent-style-name="Standard" style:family="paragraph">
      <style:text-properties style:font-name="Times New Roman"/>
    </style:style>
    <style:style style:name="P772" style:parent-style-name="Standard" style:family="paragraph">
      <style:text-properties style:font-name="Times New Roman"/>
    </style:style>
    <style:style style:name="P773" style:parent-style-name="Standard" style:family="paragraph">
      <style:text-properties style:font-name="Times New Roman"/>
    </style:style>
    <style:style style:name="P774" style:parent-style-name="Standard" style:family="paragraph">
      <style:text-properties style:font-name="Times New Roman"/>
    </style:style>
    <style:style style:name="P775" style:parent-style-name="Standard" style:family="paragraph">
      <style:text-properties style:font-name="Times New Roman"/>
    </style:style>
    <style:style style:name="P776" style:parent-style-name="Standard" style:family="paragraph">
      <style:text-properties style:font-name="Times New Roman"/>
    </style:style>
    <style:style style:name="P777" style:parent-style-name="Standard" style:family="paragraph">
      <style:text-properties style:font-name="Times New Roman"/>
    </style:style>
    <style:style style:name="P778" style:parent-style-name="Standard" style:family="paragraph">
      <style:text-properties style:font-name="Times New Roman" fo:font-weight="bold" style:font-weight-asian="bold" fo:font-size="20pt" style:font-size-asian="20pt"/>
    </style:style>
    <style:style style:name="P779" style:parent-style-name="Standard" style:family="paragraph">
      <style:text-properties style:font-name="Times New Roman" fo:font-weight="bold" style:font-weight-asian="bold" fo:font-size="20pt" style:font-size-asian="20pt"/>
    </style:style>
    <style:style style:name="P780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781" style:parent-style-name="Standard" style:family="paragraph">
      <style:paragraph-properties fo:text-align="center"/>
      <style:text-properties style:font-name="Times New Roman" fo:font-weight="bold" style:font-weight-asian="bold" fo:font-size="20pt" style:font-size-asian="20pt"/>
    </style:style>
    <style:style style:name="P782" style:parent-style-name="Standard" style:family="paragraph">
      <style:paragraph-properties fo:text-align="center"/>
      <style:text-properties style:font-name="Times New Roman"/>
    </style:style>
    <style:style style:name="P783" style:parent-style-name="Standard" style:family="paragraph">
      <style:paragraph-properties fo:text-align="center"/>
      <style:text-properties style:font-name="Times New Roman"/>
    </style:style>
    <style:style style:name="P784" style:parent-style-name="Standard" style:family="paragraph">
      <style:text-properties style:font-name="Times New Roman"/>
    </style:style>
    <style:style style:name="P785" style:parent-style-name="Standard" style:family="paragraph">
      <style:text-properties style:font-name="Times New Roman" fo:font-weight="bold" style:font-weight-asian="bold" style:font-weight-complex="bold"/>
    </style:style>
    <style:style style:name="T786" style:parent-style-name="Standardnípísmoodstavce" style:family="text">
      <style:text-properties style:font-name="Times New Roman" style:text-underline-type="single" style:text-underline-style="solid" style:text-underline-width="auto" style:text-underline-mode="continuous"/>
    </style:style>
    <style:style style:name="P787" style:parent-style-name="Standard" style:family="paragraph">
      <style:text-properties style:font-name="Times New Roman"/>
    </style:style>
    <style:style style:name="P788" style:parent-style-name="Standard" style:family="paragraph">
      <style:text-properties style:font-name="Times New Roman"/>
    </style:style>
    <style:style style:name="P789" style:parent-style-name="Standard" style:family="paragraph">
      <style:text-properties style:font-name="Times New Roman"/>
    </style:style>
    <style:style style:name="P790" style:parent-style-name="Standard" style:family="paragraph">
      <style:text-properties style:font-name="Times New Roman"/>
    </style:style>
    <style:style style:name="P791" style:parent-style-name="Standard" style:family="paragraph">
      <style:text-properties style:font-name="Times New Roman"/>
    </style:style>
    <style:style style:name="P792" style:parent-style-name="Standard" style:family="paragraph">
      <style:text-properties style:font-name="Times New Roman"/>
    </style:style>
    <style:style style:name="P793" style:parent-style-name="Standard" style:family="paragraph">
      <style:text-properties style:font-name="Times New Roman"/>
    </style:style>
    <style:style style:name="P794" style:parent-style-name="Standard" style:family="paragraph">
      <style:text-properties style:font-name="Times New Roman"/>
    </style:style>
    <style:style style:name="P795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796" style:parent-style-name="Standard" style:family="paragraph">
      <style:text-properties style:font-name="Times New Roman"/>
    </style:style>
    <style:style style:name="P797" style:parent-style-name="Standard" style:family="paragraph">
      <style:text-properties style:font-name="Times New Roman"/>
    </style:style>
    <style:style style:name="P798" style:parent-style-name="Standard" style:family="paragraph">
      <style:text-properties style:font-name="Times New Roman"/>
    </style:style>
    <style:style style:name="P799" style:parent-style-name="Standard" style:family="paragraph">
      <style:text-properties style:font-name="Times New Roman"/>
    </style:style>
    <style:style style:name="P800" style:parent-style-name="Standard" style:family="paragraph">
      <style:text-properties style:font-name="Times New Roman"/>
    </style:style>
    <style:style style:name="P801" style:parent-style-name="Standard" style:family="paragraph">
      <style:text-properties style:font-name="Times New Roman"/>
    </style:style>
    <style:style style:name="P802" style:parent-style-name="Standard" style:family="paragraph">
      <style:text-properties style:font-name="Times New Roman"/>
    </style:style>
    <style:style style:name="P803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T804" style:parent-style-name="Standardnípísmoodstavce" style:family="text">
      <style:text-properties style:font-name="Times New Roman" style:text-underline-type="single" style:text-underline-style="solid" style:text-underline-width="auto" style:text-underline-mode="continuous"/>
    </style:style>
    <style:style style:name="T805" style:parent-style-name="Standardnípísmoodstavce" style:family="text">
      <style:text-properties style:font-name="Times New Roman"/>
    </style:style>
    <style:style style:name="P806" style:parent-style-name="Standard" style:family="paragraph">
      <style:text-properties style:font-name="Times New Roman"/>
    </style:style>
    <style:style style:name="P807" style:parent-style-name="Standard" style:family="paragraph">
      <style:text-properties style:font-name="Times New Roman"/>
    </style:style>
    <style:style style:name="P808" style:parent-style-name="Standard" style:family="paragraph">
      <style:text-properties style:font-name="Times New Roman"/>
    </style:style>
    <style:style style:name="P809" style:parent-style-name="Standard" style:family="paragraph">
      <style:text-properties style:font-name="Times New Roman"/>
    </style:style>
    <style:style style:name="P810" style:parent-style-name="Standard" style:family="paragraph">
      <style:text-properties style:font-name="Times New Roman"/>
    </style:style>
    <style:style style:name="P811" style:parent-style-name="Standard" style:family="paragraph">
      <style:text-properties style:font-name="Times New Roman"/>
    </style:style>
    <style:style style:name="P812" style:parent-style-name="Standard" style:family="paragraph">
      <style:text-properties style:font-name="Times New Roman"/>
    </style:style>
    <style:style style:name="P813" style:parent-style-name="Standard" style:family="paragraph">
      <style:text-properties style:font-name="Times New Roman"/>
    </style:style>
    <style:style style:name="P814" style:parent-style-name="Standard" style:family="paragraph">
      <style:text-properties style:font-name="Times New Roman"/>
    </style:style>
    <style:style style:name="P815" style:parent-style-name="Standard" style:family="paragraph">
      <style:text-properties style:font-name="Times New Roman"/>
    </style:style>
    <style:style style:name="P816" style:parent-style-name="Standard" style:family="paragraph">
      <style:text-properties style:font-name="Times New Roman"/>
    </style:style>
    <style:style style:name="P817" style:parent-style-name="Standard" style:family="paragraph">
      <style:text-properties style:font-name="Times New Roman"/>
    </style:style>
    <style:style style:name="P818" style:parent-style-name="Standard" style:family="paragraph">
      <style:text-properties style:font-name="Times New Roman"/>
    </style:style>
    <style:style style:name="P819" style:parent-style-name="Standard" style:family="paragraph">
      <style:text-properties style:font-name="Times New Roman"/>
    </style:style>
    <style:style style:name="P820" style:parent-style-name="Standard" style:family="paragraph">
      <style:text-properties style:font-name="Times New Roman"/>
    </style:style>
    <style:style style:name="P821" style:parent-style-name="Standard" style:family="paragraph">
      <style:text-properties style:font-name="Times New Roman" style:text-underline-type="single" style:text-underline-style="solid" style:text-underline-width="auto" style:text-underline-mode="continuous"/>
    </style:style>
    <style:style style:name="P822" style:parent-style-name="Standard" style:family="paragraph">
      <style:text-properties style:font-name="Times New Roman"/>
    </style:style>
    <style:style style:name="P823" style:parent-style-name="Standard" style:family="paragraph">
      <style:text-properties style:font-name="Times New Roman"/>
    </style:style>
    <style:style style:name="P824" style:parent-style-name="Standard" style:family="paragraph">
      <style:text-properties style:font-name="Times New Roman"/>
    </style:style>
    <style:style style:name="P825" style:parent-style-name="Standard" style:family="paragraph">
      <style:text-properties style:font-name="Times New Roman"/>
    </style:style>
    <style:style style:name="P826" style:parent-style-name="Standard" style:family="paragraph">
      <style:text-properties style:font-name="Times New Roman"/>
    </style:style>
    <style:style style:name="P827" style:parent-style-name="Standard" style:family="paragraph">
      <style:text-properties style:font-name="Times New Roman"/>
    </style:style>
    <style:style style:name="P828" style:parent-style-name="Standard" style:family="paragraph">
      <style:text-properties style:font-name="Times New Roman"/>
    </style:style>
    <style:style style:name="P829" style:parent-style-name="Standard" style:family="paragraph">
      <style:text-properties style:font-name="Times New Roman"/>
    </style:style>
    <style:style style:name="P830" style:parent-style-name="Standard" style:family="paragraph">
      <style:text-properties style:font-name="Times New Roman"/>
    </style:style>
    <style:style style:name="P831" style:parent-style-name="Standard" style:family="paragraph">
      <style:text-properties style:font-name="Times New Roman" fo:font-size="18pt" style:font-size-asian="18pt" style:font-size-complex="18pt"/>
    </style:style>
    <style:style style:name="P832" style:parent-style-name="Standard" style:family="paragraph">
      <style:text-properties style:font-name="Times New Roman" fo:font-size="18pt" style:font-size-asian="18pt" style:font-size-complex="18pt"/>
    </style:style>
    <style:style style:name="P833" style:parent-style-name="Standard" style:family="paragraph">
      <style:text-properties style:font-name="Times New Roman" fo:font-size="9pt" style:font-size-asian="9pt"/>
    </style:style>
    <style:style style:name="P834" style:parent-style-name="Standard" style:family="paragraph">
      <style:text-properties style:font-name="Times New Roman"/>
    </style:style>
    <style:style style:name="P835" style:parent-style-name="Standard" style:family="paragraph">
      <style:text-properties style:font-name="Times New Roman"/>
    </style:style>
    <style:style style:name="P836" style:parent-style-name="Standard" style:family="paragraph">
      <style:text-properties style:font-name="Times New Roman"/>
    </style:style>
    <style:style style:name="P837" style:parent-style-name="Standard" style:family="paragraph">
      <style:text-properties style:font-name="Times New Roman"/>
    </style:style>
    <style:style style:name="P838" style:parent-style-name="Standard" style:family="paragraph">
      <style:text-properties style:font-name="Times New Roman"/>
    </style:style>
    <style:style style:name="P839" style:parent-style-name="Standard" style:family="paragraph">
      <style:text-properties style:font-name="Times New Roman"/>
    </style:style>
    <style:style style:name="P840" style:parent-style-name="Standard" style:family="paragraph">
      <style:text-properties style:font-name="Times New Roman" fo:font-size="18pt" style:font-size-asian="18pt" style:font-size-complex="18pt"/>
    </style:style>
    <style:style style:name="P841" style:parent-style-name="Standard" style:family="paragraph">
      <style:text-properties style:font-name="Times New Roman" fo:font-size="9pt" style:font-size-asian="9pt"/>
    </style:style>
    <style:style style:name="P842" style:parent-style-name="Standard" style:family="paragraph">
      <style:text-properties style:font-name="Times New Roman" fo:font-weight="bold" style:font-weight-asian="bold" style:font-weight-complex="bold"/>
    </style:style>
    <style:style style:name="P843" style:parent-style-name="Standard" style:family="paragraph">
      <style:text-properties style:font-name="Times New Roman"/>
    </style:style>
    <style:style style:name="P844" style:parent-style-name="Standard" style:family="paragraph">
      <style:text-properties style:font-name="Times New Roman" fo:font-weight="bold" style:font-weight-asian="bold"/>
    </style:style>
    <style:style style:name="P845" style:parent-style-name="Standard" style:family="paragraph">
      <style:text-properties style:font-name="Times New Roman"/>
    </style:style>
    <style:style style:name="P846" style:parent-style-name="Standard" style:family="paragraph">
      <style:text-properties style:font-name="Times New Roman"/>
    </style:style>
    <style:style style:name="P847" style:parent-style-name="Standard" style:family="paragraph">
      <style:text-properties style:font-name="Times New Roman" fo:font-weight="bold" style:font-weight-asian="bold"/>
    </style:style>
    <style:style style:name="P848" style:parent-style-name="Standard" style:family="paragraph">
      <style:text-properties style:font-name="Times New Roman"/>
    </style:style>
    <style:style style:name="P849" style:parent-style-name="Standard" style:family="paragraph">
      <style:text-properties style:font-name="Times New Roman" fo:font-weight="bold" style:font-weight-asian="bold"/>
    </style:style>
    <style:style style:name="P850" style:parent-style-name="Standard" style:family="paragraph">
      <style:text-properties style:font-name="Times New Roman"/>
    </style:style>
    <style:style style:name="P851" style:parent-style-name="Standard" style:family="paragraph">
      <style:text-properties style:font-name="Times New Roman"/>
    </style:style>
    <style:style style:name="P852" style:parent-style-name="Standard" style:family="paragraph">
      <style:text-properties style:font-name="Times New Roman" fo:font-weight="bold" style:font-weight-asian="bold" style:font-weight-complex="bold"/>
    </style:style>
    <style:style style:name="P853" style:parent-style-name="Standard" style:family="paragraph">
      <style:text-properties style:font-name="Times New Roman"/>
    </style:style>
    <style:style style:name="P854" style:parent-style-name="Standard" style:family="paragraph">
      <style:text-properties style:font-name="Times New Roman"/>
    </style:style>
    <style:style style:name="P855" style:parent-style-name="Standard" style:family="paragraph">
      <style:text-properties style:font-name="Times New Roman"/>
    </style:style>
    <style:style style:name="P856" style:parent-style-name="Standard" style:family="paragraph">
      <style:text-properties style:font-name="Times New Roman"/>
    </style:style>
    <style:style style:name="P857" style:parent-style-name="Standard" style:family="paragraph">
      <style:text-properties style:font-name="Times New Roman"/>
    </style:style>
    <style:style style:name="P858" style:parent-style-name="Standard" style:family="paragraph">
      <style:text-properties style:font-name="Times New Roman"/>
    </style:style>
    <style:style style:name="P859" style:parent-style-name="Standard" style:family="paragraph">
      <style:text-properties style:font-name="Times New Roman"/>
    </style:style>
    <style:style style:name="P860" style:parent-style-name="Standard" style:family="paragraph">
      <style:text-properties style:font-name="Times New Roman"/>
    </style:style>
    <style:style style:name="P861" style:parent-style-name="Standard" style:family="paragraph">
      <style:text-properties style:font-name="Times New Roman"/>
    </style:style>
    <style:style style:name="P862" style:parent-style-name="Standard" style:family="paragraph">
      <style:text-properties style:font-name="Times New Roman"/>
    </style:style>
    <style:style style:name="P863" style:parent-style-name="Standard" style:family="paragraph">
      <style:text-properties style:font-name="Times New Roman"/>
    </style:style>
    <style:style style:name="P864" style:parent-style-name="Standard" style:family="paragraph">
      <style:text-properties style:font-name="Times New Roman"/>
    </style:style>
    <style:style style:name="P865" style:parent-style-name="Standard" style:family="paragraph">
      <style:text-properties style:font-name="Times New Roman" fo:font-weight="bold" style:font-weight-asian="bold" style:font-weight-complex="bold"/>
    </style:style>
    <style:style style:name="P866" style:parent-style-name="Standard" style:family="paragraph">
      <style:text-properties style:font-name="Times New Roman"/>
    </style:style>
    <style:style style:name="P867" style:parent-style-name="Standard" style:family="paragraph">
      <style:text-properties style:font-name="Times New Roman"/>
    </style:style>
    <style:style style:name="P868" style:parent-style-name="Standard" style:family="paragraph">
      <style:text-properties style:font-name="Times New Roman"/>
    </style:style>
    <style:style style:name="P869" style:parent-style-name="Standard" style:family="paragraph">
      <style:text-properties style:font-name="Times New Roman"/>
    </style:style>
    <style:style style:name="P870" style:parent-style-name="Standard" style:family="paragraph">
      <style:text-properties style:font-name="Times New Roman"/>
    </style:style>
    <style:style style:name="P871" style:parent-style-name="Standard" style:family="paragraph">
      <style:text-properties style:font-name="Times New Roman"/>
    </style:style>
    <style:style style:name="P872" style:parent-style-name="Standard" style:family="paragraph">
      <style:text-properties style:font-name="Times New Roman" fo:font-size="18pt" style:font-size-asian="18pt" style:font-size-complex="18pt"/>
    </style:style>
    <style:style style:name="P873" style:parent-style-name="Standard" style:family="paragraph">
      <style:text-properties style:font-name="Times New Roman" fo:font-size="18pt" style:font-size-asian="18pt" style:font-size-complex="18pt"/>
    </style:style>
    <style:style style:name="P874" style:parent-style-name="Standard" style:family="paragraph">
      <style:text-properties fo:font-size="9pt" style:font-size-asian="9pt"/>
    </style:style>
    <style:style style:name="P875" style:parent-style-name="Standard" style:family="paragraph">
      <style:text-properties style:font-name="Times New Roman"/>
    </style:style>
    <style:style style:name="P876" style:parent-style-name="Standard" style:family="paragraph">
      <style:text-properties style:font-name="Times New Roman"/>
    </style:style>
    <style:style style:name="P877" style:parent-style-name="Standard" style:family="paragraph">
      <style:text-properties style:font-name="Times New Roman"/>
    </style:style>
    <style:style style:name="P878" style:parent-style-name="Standard" style:family="paragraph">
      <style:text-properties style:font-name="Times New Roman"/>
    </style:style>
    <style:style style:name="P879" style:parent-style-name="Standard" style:family="paragraph">
      <style:text-properties style:font-name="Times New Roman"/>
    </style:style>
    <style:style style:name="P880" style:parent-style-name="Standard" style:family="paragraph">
      <style:text-properties style:font-name="Times New Roman"/>
    </style:style>
    <style:style style:name="P881" style:parent-style-name="Standard" style:family="paragraph">
      <style:text-properties style:font-name="Times New Roman"/>
    </style:style>
    <style:style style:name="P882" style:parent-style-name="Standard" style:family="paragraph">
      <style:text-properties style:font-name="Times New Roman"/>
    </style:style>
    <style:style style:name="P883" style:parent-style-name="Standard" style:family="paragraph">
      <style:text-properties style:font-name="Times New Roman"/>
    </style:style>
    <style:style style:name="P884" style:parent-style-name="Standard" style:family="paragraph">
      <style:text-properties style:font-name="Times New Roman" fo:font-size="18pt" style:font-size-asian="18pt" style:font-size-complex="18pt"/>
    </style:style>
    <style:style style:name="P885" style:parent-style-name="Standard" style:family="paragraph">
      <style:text-properties style:font-name="Times New Roman" fo:font-size="9pt" style:font-size-asian="9pt" style:font-size-complex="18pt"/>
    </style:style>
    <style:style style:name="P886" style:parent-style-name="Standard" style:family="paragraph">
      <style:text-properties style:font-name="Times New Roman"/>
    </style:style>
    <style:style style:name="T887" style:parent-style-name="Standardnípísmoodstavce" style:family="text">
      <style:text-properties style:font-name="Times New Roman" fo:font-weight="bold" style:font-weight-asian="bold"/>
    </style:style>
    <style:style style:name="T888" style:parent-style-name="Standardnípísmoodstavce" style:family="text">
      <style:text-properties style:font-name="Times New Roman"/>
    </style:style>
    <style:style style:name="P889" style:parent-style-name="Standard" style:family="paragraph">
      <style:text-properties style:font-name="Times New Roman"/>
    </style:style>
    <style:style style:name="P890" style:parent-style-name="Standard" style:family="paragraph">
      <style:text-properties style:font-name="Times New Roman"/>
    </style:style>
    <style:style style:name="P891" style:parent-style-name="Standard" style:family="paragraph">
      <style:text-properties style:font-name="Times New Roman"/>
    </style:style>
    <style:style style:name="P892" style:parent-style-name="Standard" style:family="paragraph">
      <style:text-properties style:font-name="Times New Roman"/>
    </style:style>
    <style:style style:name="T893" style:parent-style-name="Standardnípísmoodstavce" style:family="text">
      <style:text-properties style:font-name="Times New Roman" fo:font-weight="bold" style:font-weight-asian="bold"/>
    </style:style>
    <style:style style:name="T894" style:parent-style-name="Standardnípísmoodstavce" style:family="text">
      <style:text-properties style:font-name="Times New Roman"/>
    </style:style>
    <style:style style:name="P895" style:parent-style-name="Standard" style:family="paragraph">
      <style:text-properties style:font-name="Times New Roman"/>
    </style:style>
    <style:style style:name="P896" style:parent-style-name="Standard" style:family="paragraph">
      <style:text-properties style:font-name="Times New Roman"/>
    </style:style>
    <style:style style:name="P897" style:parent-style-name="Standard" style:family="paragraph">
      <style:text-properties style:font-name="Times New Roman"/>
    </style:style>
    <style:style style:name="T898" style:parent-style-name="Standardnípísmoodstavce" style:family="text">
      <style:text-properties style:font-name="Times New Roman" fo:font-weight="bold" style:font-weight-asian="bold"/>
    </style:style>
    <style:style style:name="T899" style:parent-style-name="Standardnípísmoodstavce" style:family="text">
      <style:text-properties style:font-name="Times New Roman"/>
    </style:style>
    <style:style style:name="T900" style:parent-style-name="Standardnípísmoodstavce" style:family="text">
      <style:text-properties style:font-name="Times New Roman"/>
    </style:style>
    <style:style style:name="T901" style:parent-style-name="Standardnípísmoodstavce" style:family="text">
      <style:text-properties style:font-name="Times New Roman" style:font-name-complex="Times New Roman"/>
    </style:style>
    <style:style style:name="P902" style:parent-style-name="Standard" style:family="paragraph">
      <style:text-properties style:font-name="Times New Roman" style:font-name-complex="Times New Roman"/>
    </style:style>
    <style:style style:name="P903" style:parent-style-name="Standard" style:family="paragraph">
      <style:text-properties style:font-name="Times New Roman" style:font-name-complex="Times New Roman"/>
    </style:style>
    <style:style style:name="T904" style:parent-style-name="Standardnípísmoodstavce" style:family="text">
      <style:text-properties style:font-name="Times New Roman" fo:font-weight="bold" style:font-weight-asian="bold"/>
    </style:style>
    <style:style style:name="T905" style:parent-style-name="Standardnípísmoodstavce" style:family="text">
      <style:text-properties style:font-name="Times New Roman"/>
    </style:style>
    <style:style style:name="P906" style:parent-style-name="Standard" style:family="paragraph">
      <style:text-properties style:font-name="Times New Roman"/>
    </style:style>
    <style:style style:name="T907" style:parent-style-name="Standardnípísmoodstavce" style:family="text">
      <style:text-properties style:font-name="Times New Roman"/>
    </style:style>
    <style:style style:name="P908" style:parent-style-name="Standard" style:family="paragraph">
      <style:text-properties style:font-name="Times New Roman"/>
    </style:style>
    <style:style style:name="P909" style:parent-style-name="Standard" style:family="paragraph">
      <style:text-properties style:font-name="Times New Roman"/>
    </style:style>
    <style:style style:name="P910" style:parent-style-name="Standard" style:family="paragraph">
      <style:text-properties style:font-name="Times New Roman"/>
    </style:style>
    <style:style style:name="P911" style:parent-style-name="Standard" style:family="paragraph">
      <style:text-properties style:font-name="Times New Roman"/>
    </style:style>
    <style:style style:name="P912" style:parent-style-name="Standard" style:family="paragraph">
      <style:text-properties style:font-name="Times New Roman" fo:font-size="18pt" style:font-size-asian="18pt" style:font-size-complex="18pt"/>
    </style:style>
    <style:style style:name="P913" style:parent-style-name="Standard" style:family="paragraph">
      <style:text-properties style:font-name="Times New Roman" fo:font-size="9pt" style:font-size-asian="9pt"/>
    </style:style>
    <style:style style:name="P914" style:parent-style-name="Standard" style:family="paragraph">
      <style:text-properties style:font-name="Times New Roman"/>
    </style:style>
    <style:style style:name="P915" style:parent-style-name="Standard" style:family="paragraph">
      <style:text-properties style:font-name="Times New Roman"/>
    </style:style>
    <style:style style:name="P916" style:parent-style-name="Standard" style:family="paragraph">
      <style:text-properties style:font-name="Times New Roman"/>
    </style:style>
    <style:style style:name="P917" style:parent-style-name="Standard" style:family="paragraph">
      <style:text-properties style:font-name="Times New Roman"/>
    </style:style>
    <style:style style:name="P918" style:parent-style-name="Standard" style:family="paragraph">
      <style:text-properties style:font-name="Times New Roman"/>
    </style:style>
    <style:style style:name="P919" style:parent-style-name="Standard" style:family="paragraph">
      <style:text-properties style:font-name="Times New Roman"/>
    </style:style>
    <style:style style:name="P920" style:parent-style-name="Standard" style:family="paragraph">
      <style:text-properties style:font-name="Times New Roman"/>
    </style:style>
    <style:style style:name="P921" style:parent-style-name="Standard" style:family="paragraph">
      <style:text-properties style:font-name="Times New Roman" fo:font-size="18pt" style:font-size-asian="18pt" style:font-size-complex="18pt"/>
    </style:style>
    <style:style style:name="P922" style:parent-style-name="Standard" style:family="paragraph">
      <style:text-properties style:font-name="Times New Roman" fo:font-size="9pt" style:font-size-asian="9pt"/>
    </style:style>
    <style:style style:name="P923" style:parent-style-name="Standard" style:family="paragraph">
      <style:text-properties style:font-name="Times New Roman" fo:font-weight="bold" style:font-weight-asian="bold" style:font-weight-complex="bold"/>
    </style:style>
    <style:style style:name="P924" style:parent-style-name="Standard" style:family="paragraph">
      <style:text-properties style:font-name="Times New Roman"/>
    </style:style>
    <style:style style:name="P925" style:parent-style-name="Standard" style:family="paragraph">
      <style:text-properties style:font-name="Times New Roman"/>
    </style:style>
    <style:style style:name="P926" style:parent-style-name="Standard" style:family="paragraph">
      <style:text-properties style:font-name="Times New Roman"/>
    </style:style>
    <style:style style:name="P927" style:parent-style-name="Standard" style:family="paragraph">
      <style:text-properties style:font-name="Times New Roman"/>
    </style:style>
    <style:style style:name="P928" style:parent-style-name="Standard" style:family="paragraph">
      <style:text-properties style:font-name="Times New Roman"/>
    </style:style>
    <style:style style:name="P929" style:parent-style-name="Standard" style:family="paragraph">
      <style:text-properties style:font-name="Times New Roman"/>
    </style:style>
    <style:style style:name="P930" style:parent-style-name="Standard" style:family="paragraph">
      <style:text-properties style:font-name="Times New Roman"/>
    </style:style>
    <style:style style:name="P931" style:parent-style-name="Standard" style:family="paragraph">
      <style:text-properties style:font-name="Times New Roman" fo:font-weight="bold" style:font-weight-asian="bold" style:font-weight-complex="bold"/>
    </style:style>
    <style:style style:name="P932" style:parent-style-name="Standard" style:family="paragraph">
      <style:text-properties style:font-name="Times New Roman"/>
    </style:style>
    <style:style style:name="P933" style:parent-style-name="Standard" style:family="paragraph">
      <style:text-properties style:font-name="Times New Roman"/>
    </style:style>
    <style:style style:name="P934" style:parent-style-name="Standard" style:family="paragraph">
      <style:text-properties style:font-name="Times New Roman"/>
    </style:style>
    <style:style style:name="P935" style:parent-style-name="Standard" style:family="paragraph">
      <style:text-properties style:font-name="Times New Roman"/>
    </style:style>
    <style:style style:name="P936" style:parent-style-name="Standard" style:family="paragraph">
      <style:text-properties style:font-name="Times New Roman"/>
    </style:style>
    <style:style style:name="P937" style:parent-style-name="Standard" style:family="paragraph">
      <style:text-properties style:font-name="Times New Roman"/>
    </style:style>
    <style:style style:name="P938" style:parent-style-name="Standard" style:family="paragraph">
      <style:text-properties style:font-name="Times New Roman"/>
    </style:style>
    <style:style style:name="P939" style:parent-style-name="Standard" style:family="paragraph">
      <style:text-properties style:font-name="Times New Roman"/>
    </style:style>
    <style:style style:name="P940" style:parent-style-name="Standard" style:family="paragraph">
      <style:text-properties style:font-name="Times New Roman"/>
    </style:style>
    <style:style style:name="T941" style:parent-style-name="Standardnípísmoodstavce" style:family="text">
      <style:text-properties style:font-name="Times New Roman" fo:font-weight="bold" style:font-weight-asian="bold" style:font-weight-complex="bold"/>
    </style:style>
    <style:style style:name="P942" style:parent-style-name="Standard" style:family="paragraph">
      <style:text-properties style:font-name="Times New Roman"/>
    </style:style>
    <style:style style:name="P943" style:parent-style-name="Standard" style:family="paragraph">
      <style:text-properties style:font-name="Times New Roman"/>
    </style:style>
    <style:style style:name="P944" style:parent-style-name="Standard" style:family="paragraph">
      <style:text-properties style:font-name="Times New Roman"/>
    </style:style>
    <style:style style:name="P945" style:parent-style-name="Standard" style:family="paragraph">
      <style:text-properties style:font-name="Times New Roman"/>
    </style:style>
    <style:style style:name="P946" style:parent-style-name="Standard" style:family="paragraph">
      <style:text-properties style:font-name="Times New Roman"/>
    </style:style>
    <style:style style:name="P947" style:parent-style-name="Standard" style:family="paragraph">
      <style:text-properties style:font-name="Times New Roman"/>
    </style:style>
    <style:style style:name="P948" style:parent-style-name="Standard" style:family="paragraph">
      <style:text-properties style:font-name="Times New Roman"/>
    </style:style>
    <style:style style:family="graphic" style:name="a6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7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run-through" style:run-through="background" fo:clip="rect(0.96845in, 0.08756in, -0.00014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9264" draw:id="id0" draw:style-name="a0" draw:name="Textové pole 2" text:anchor-type="paragraph" svg:x="5.59792in" svg:y="-0.4125in" svg:width="2.58125in" svg:height="1.53542in" style:rel-width="scale" style:rel-height="scale"><draw:text-box><text:p text:style-name="P3">č.j.: IZSMS</text:p></draw:text-box><svg:title/><svg:desc/></draw:frame></text:span></text:p>
      <text:p text:style-name="P4"><text:span text:style-name="T5">ŠKOLNÍ VZDĚLÁVACÍ PROGRAM PRO</text:span></text:p>
      <text:p text:style-name="P6"><text:span text:style-name="T7"><draw:frame draw:z-index="251667456" draw:style-name="a1" draw:name="Obrázek 9" text:anchor-type="paragraph" svg:x="5.60333in" svg:y="0.1267in" svg:width="1.65212in" svg:height="3.23958in" style:rel-width="scale" style:rel-height="scale"><draw:image xlink:href="media/image1.png" xlink:type="simple" xlink:show="embed" xlink:actuate="onLoad"/><svg:title/><svg:desc>C:\Users\Sborovna\Downloads\pngwing.com (5).png</svg:desc></draw:frame></text:span><text:span text:style-name="T8">ZÁJMOVÉ VZDĚLÁVÁNÍ</text:span></text:p>
      <text:p text:style-name="P9"/>
      <text:p text:style-name="P10"><text:span text:style-name="T11"><draw:frame draw:z-index="251664384" draw:style-name="a2" draw:name="Obrázek 6" text:anchor-type="paragraph" svg:x="-0.36498in" svg:y="0.13783in" svg:width="2.04236in" svg:height="2.54306in" style:rel-width="scale" style:rel-height="scale"><draw:image xlink:href="media/image2.png" xlink:type="simple" xlink:show="embed" xlink:actuate="onLoad"/><svg:title/><svg:desc>C:\Users\Sborovna\Downloads\pngwing.com (2).png</svg:desc></draw:frame></text:span><text:span text:style-name="T12"><text:s/></text:span><text:span text:style-name="T13">Integrovaná základní škola a Mateřská škola Trnová</text:span></text:p>
      <text:p text:style-name="P14"/>
      <text:p text:style-name="P15"><text:span text:style-name="T16"><draw:frame draw:z-index="251668480" draw:style-name="a3" draw:name="Obrázek 10" text:anchor-type="paragraph" svg:x="2.39583in" svg:y="0.05347in" svg:width="2.58542in" svg:height="1.65833in" style:rel-width="scale" style:rel-height="scale"><draw:image xlink:href="media/image3.png" xlink:type="simple" xlink:show="embed" xlink:actuate="onLoad"/><svg:title/><svg:desc>C:\Users\Sborovna\Downloads\pngwing.com (6).png</svg:desc></draw:frame></text:span></text:p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><text:span text:style-name="T25"><draw:frame draw:z-index="251670528" draw:style-name="a4" draw:name="Obrázek 16" text:anchor-type="paragraph" svg:x="4.54444in" svg:y="0.74051in" svg:width="2.24497in" svg:height="2.53274in" style:rel-width="scale" style:rel-height="scale"><draw:image xlink:href="media/image4.jpeg" xlink:type="simple" xlink:show="embed" xlink:actuate="onLoad"/><svg:title/><svg:desc>Peter Rabbit 2 | Sony Pictures United Kingdom</svg:desc></draw:frame></text:span><text:span text:style-name="T26"><draw:frame draw:z-index="251662336" draw:style-name="a5" draw:name="Obrázek 4" text:anchor-type="paragraph" svg:x="0.00904in" svg:y="0.63949in" svg:width="1.6798in" svg:height="2.88542in" style:rel-width="scale" style:rel-height="scale"><draw:image xlink:href="media/image5.png" xlink:type="simple" xlink:show="embed" xlink:actuate="onLoad"/><svg:title/><svg:desc>C:\Users\Sborovna\Downloads\pngwing.com.png</svg:desc></draw:frame></text:span><text:span text:style-name="T27"><text:s/></text:span><text:span text:style-name="T28"><text:s/>POHÁDKOVÁ</text:span></text:p>
      <text:p text:style-name="P29"><text:span text:style-name="T30"><draw:frame draw:z-index="251671552" draw:style-name="a6" draw:name="Obrázek 11" text:anchor-type="paragraph" svg:x="2.34141in" svg:y="0.82061in" svg:width="2in" svg:height="2in" style:rel-width="scale" style:rel-height="scale"><draw:image xlink:href="media/image6.png" xlink:type="simple" xlink:show="embed" xlink:actuate="onLoad"/><svg:title/><svg:desc>C:\Users\Sborovna\Downloads\pngwing.com (7).png</svg:desc></draw:frame></text:span><text:span text:style-name="T31"><text:s/></text:span><text:span text:style-name="T32">DRUŽINA</text:span></text:p>
      <text:p text:style-name="P33"/>
      <text:p text:style-name="P34"/>
      <text:p text:style-name="P35"><text:span text:style-name="T36"><text:s text:c="2"/></text:span></text:p>
      <text:p text:style-name="P37"/>
      <text:p text:style-name="P38"/>
      <text:p text:style-name="P39"/>
      <text:p text:style-name="P40"/>
      <text:p text:style-name="P41"><text:span text:style-name="T42"><draw:frame draw:z-index="251669504" draw:style-name="a7" draw:name="Obrázek 15" text:anchor-type="paragraph" svg:x="5.37014in" svg:y="0.01789in" svg:width="1.68594in" svg:height="2.59375in" style:rel-width="scale" style:rel-height="scale"><draw:image xlink:href="media/image7.jpeg" xlink:type="simple" xlink:show="embed" xlink:actuate="onLoad"/><svg:title/><svg:desc>C:\Users\Sborovna\AppData\Local\Temp\{7783B13F-A926-4074-B179-6DD8A37775E8}.tmp</svg:desc></draw:frame></text:span><text:span text:style-name="T43"><draw:frame draw:z-index="251663360" draw:style-name="a8" draw:name="Obrázek 5" text:anchor-type="paragraph" svg:x="-0.35947in" svg:y="0.24565in" svg:width="2.89715in" svg:height="2.26872in" style:rel-width="scale" style:rel-height="scale"><draw:image xlink:href="media/image8.png" xlink:type="simple" xlink:show="embed" xlink:actuate="onLoad"/><svg:title/><svg:desc>C:\Users\Sborovna\Downloads\pngwing.com (1).png</svg:desc></draw:frame></text:span></text:p>
      <text:p text:style-name="Normálníweb"><draw:frame draw:z-index="251666432" draw:style-name="a9" draw:name="Obrázek 8" text:anchor-type="paragraph" svg:x="2.7812in" svg:y="0.40374in" svg:width="1.6263in" svg:height="2.9375in" style:rel-width="scale" style:rel-height="scale"><draw:image xlink:href="media/image9.png" xlink:type="simple" xlink:show="embed" xlink:actuate="onLoad"/><svg:title/><svg:desc>C:\Users\Sborovna\Downloads\pngwing.com (4).png</svg:desc></draw:frame></text:p>
      <text:p text:style-name="P44"/>
      <text:p text:style-name="P45"/>
      <text:p text:style-name="P46"/>
      <text:p text:style-name="P47"/>
      <text:p text:style-name="P48"><text:tab/></text:p>
      <text:p text:style-name="P49"/>
      <text:p text:style-name="Standard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>V Trnové dne 1. 9. 2026 <text:s text:c="49"/><text:tab/><text:tab/><text:s text:c="2"/>………………………………...</text:p>
      <text:p text:style-name="P58"><text:s text:c="77"/><text:tab/><text:tab/><text:tab/>Ředitel školy</text:p>
      <text:soft-page-break/>
      <text:p text:style-name="Standard"><text:span text:style-name="T59">OBSAH</text:span></text:p>
      <text:p text:style-name="P60">1. Identifikační údaje</text:p>
      <text:p text:style-name="P61"><text:s text:c="4"/>1.1. Název školního programu pro zájmové vzdělávání</text:p>
      <text:p text:style-name="P62"><text:s text:c="4"/>1.2. Název školy a zřizovatel</text:p>
      <text:p text:style-name="P63"><text:s text:c="4"/>1.3. Platnost dokumentu</text:p>
      <text:p text:style-name="P64"/>
      <text:p text:style-name="P65">2. Obecná charakteristika podmínek zájmového vzdělávání pro školní družinu</text:p>
      <text:p text:style-name="P66"/>
      <text:p text:style-name="P67">3. Cíle školního programu pro zájmové vzdělávání<text:s/><text:tab/></text:p>
      <text:p text:style-name="P68"><text:s text:c="4"/>3. 1. Prioritní cíle<text:tab/><text:tab/><text:tab/><text:tab/><text:tab/><text:tab/><text:tab/><text:tab/><text:tab/></text:p>
      <text:p text:style-name="P69"><text:s text:c="4"/>3. 2.<text:s/>Výchovně vzdělávací cíle<text:tab/><text:tab/><text:tab/><text:tab/><text:tab/><text:tab/><text:tab/></text:p>
      <text:p text:style-name="P70"><text:s text:c="4"/>3. 3. Klíčové kompetence</text:p>
      <text:p text:style-name="P71"/>
      <text:p text:style-name="P72">4. Délka vzdělávání</text:p>
      <text:p text:style-name="P73"/>
      <text:p text:style-name="P74">5. Formy vzdělávání</text:p>
      <text:p text:style-name="P75"/>
      <text:p text:style-name="P76">6. Obsah a časový plán vzdělávání</text:p>
      <text:p text:style-name="P77"/>
      <text:p text:style-name="P78">7. Podmínky přijímání, průběhu a ukončení zájmového vzdělávání uchazečů</text:p>
      <text:p text:style-name="P79"/>
      <text:p text:style-name="P80">8. Vzdělávání žáků se speciální vzdělávacími<text:s/>potřebami</text:p>
      <text:p text:style-name="P81"><text:s text:c="4"/>8.1. Žáci zdravotně postižení a zdravotně znevýhodnění</text:p>
      <text:p text:style-name="P82"><text:s text:c="4"/>8.2. Žáci se sociálním znevýhodněním</text:p>
      <text:p text:style-name="P83"><text:s text:c="4"/>8.3. Mimořádně nadaní žáci</text:p>
      <text:p text:style-name="P84"/>
      <text:p text:style-name="P85">9. Podmínky přijímání, průběhu a ukončení zájmového vzdělávání uchazečů</text:p>
      <text:p text:style-name="P86"/>
      <text:p text:style-name="P87">10. Materiální podmínky</text:p>
      <text:p text:style-name="P88"/>
      <text:p text:style-name="P89">11. Ekonomické<text:s/>podmínky</text:p>
      <text:p text:style-name="P90"/>
      <text:p text:style-name="P91">12. Podmínky bezpečnosti práce a ochrany zdraví</text:p>
      <text:p text:style-name="P92"><text:s text:c="4"/>12. 1. <text:s/>BOZP</text:p>
      <text:p text:style-name="P93"><text:s text:c="4"/>12. 2. <text:s/>Podmínky pro hygienické a bezpečné působení školní družiny <text:s/></text:p>
      <text:p text:style-name="P94"><text:s text:c="4"/>12. 3. <text:s/>Psychosociální podmínky</text:p>
      <text:p text:style-name="P95"/>
      <text:p text:style-name="P96"/>
      <text:p text:style-name="P97"/>
      <text:p text:style-name="P98"/>
      <text:p text:style-name="P99"/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soft-page-break/>
      <text:p text:style-name="Standard"><text:span text:style-name="T107">1. IDENTIFIKAČNÍ ÚDAJE</text:span></text:p>
      <text:p text:style-name="P108"/>
      <text:p text:style-name="P109">1.1. Název školního programu pro<text:s/>zájmové vzdělávání</text:p>
      <text:p text:style-name="P110">Školní vzdělávací program pro zájmové vzdělávání – POHÁDKOVÁ DRUŽINA</text:p>
      <text:p text:style-name="P111"/>
      <text:p text:style-name="P112"/>
      <text:p text:style-name="P113"/>
      <text:p text:style-name="P114">1.2. Název školy</text:p>
      <text:p text:style-name="P115">Název školy: Integrovaná základní škola a Mateřská škola Trnová</text:p>
      <text:p text:style-name="P116">Adresa školy: Trnová 222, 330 14</text:p>
      <text:p text:style-name="P117">Ředitel školy: Mgr. Josef Kraus</text:p>
      <text:p text:style-name="P118">Telefon: 377 955 187</text:p>
      <text:p text:style-name="P119">IČO: 497 459 21</text:p>
      <text:p text:style-name="P120"/>
      <text:p text:style-name="P121"/>
      <text:p text:style-name="P122"/>
      <text:p text:style-name="P123">1.3. Platnost dokumentu</text:p>
      <text:p text:style-name="P124">Od: 1. 9. 2026</text:p>
      <text:p text:style-name="P125">Školní vzdělávací program pro zájmové vzdělávání ve školní družině byl schválen pedagogickou radou dne 27. 8. 2026</text:p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p text:style-name="P155">………………………………..<text:s/><text:s text:c="70"/></text:p>
      <text:p text:style-name="P156"><text:s text:c="9"/>Mgr. Josef Kraus <text:s text:c="83"/>razítko školy</text:p>
      <text:p text:style-name="P157"/>
      <text:soft-page-break/>
      <text:p text:style-name="P158">2. CHARAKTERISTIKA PODMÍNEK ZÁJMOVÉHO VZDĚLÁVÁNÍ ŠKOLNÍ DRUŽINY</text:p>
      <text:p text:style-name="P159"/>
      <text:p text:style-name="P160">- Školní družina je určena pro žáky 1. až 5. ročníku základní školy.</text:p>
      <text:p text:style-name="P161">- Do školní družiny docházejí žáci školy.</text:p>
      <text:p text:style-name="P162">- Žáci do družiny docházejí ve věku 6 až do 12let.</text:p>
      <text:p text:style-name="P163"/>
      <text:p text:style-name="P164">- Školní družina má 3 oddělení<text:s/></text:p>
      <text:p text:style-name="P165">- V I. oddělení působí vychovatelka Jitka Kochmanová</text:p>
      <text:p text:style-name="P166">- Ve<text:s/>II. oddělení působí vychovatelka Markéta Kuchařová</text:p>
      <text:p text:style-name="P167">- Ve III. oddělení působí vychovatelka Veronika Holubová a Andrea Oplová<text:s/></text:p>
      <text:p text:style-name="P168"/>
      <text:p text:style-name="P169">DOCHÁZKA DO ODDĚLENÍ<text:s/></text:p>
      <text:p text:style-name="P170">- Žáci přicházejí a odcházejí v čase uvedeném na odevzdané přihlášce.</text:p>
      <text:p text:style-name="P171"/>
      <text:p text:style-name="P172">- Žáci 1. ročníku navštěvují I. oddělení zájmového vzdělávání denně od 11:40 do 15:30 hodin.<text:s/></text:p>
      <text:p text:style-name="P173"/>
      <text:p text:style-name="P174">- Žáci 2. ročníku částečně navštěvují I. i II. oddělení zájmového vzdělávání PO, ČT od 12:35, ÚT, ST, PÁ od 11:40.</text:p>
      <text:p text:style-name="P175"/>
      <text:p text:style-name="P176">- Žáci 3. ročníku navštěvují II. oddělení zájmového vzdělávání PO, PÁ od 11:40, ÚT od 14:15, ST, ČT od 12:35. Všichni žáci II. oddělení se v 15:00h slučují s I. oddělením ŠD do 15:30h.</text:p>
      <text:p text:style-name="P177"/>
      <text:p text:style-name="P178">- Žáci 4. ročníku částečně navštěvují II. a III. oddělení zájmového vzdělávání ÚT, ST od 12:35, PÁ od 11:40h, v PO a ČT navštěvují všichni žáci III. oddělení od 14:15.</text:p>
      <text:p text:style-name="P179">Všichni žáci III. oddělení se v 14:40 slučují s I. oddělením ŠD do 15:30h a všichni žáci II. oddělení se v 15:00h slučují s I. oddělením ŠD do 15:30h</text:p>
      <text:p text:style-name="P180"/>
      <text:p text:style-name="P181">- Žáci 5. ročníku navštěvují III. oddělení zájmového vzdělávání PO, ČT od 14:15, ÚT, ST,<text:s/>PÁ od 12:35. Ve středu navštěvuje část žáků 5. ročníku II. oddělení ŠD od 11:40 poté ve 12:35 přecházejí do III. oddělení. V pátek navštěvuje část žáků 5. ročníku III. oddělení ŠD již od 11:40 hod. dle rozvrhu školního vyučování.</text:p>
      <text:p text:style-name="P182">Všichni žáci III. oddělení se v 14:40 slučují s I. oddělením ŠD do 15:30h</text:p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/>
      <text:p text:style-name="P194"/>
      <text:p text:style-name="P195"/>
      <text:p text:style-name="P196"/>
      <text:p text:style-name="P197"/>
      <text:p text:style-name="P198"/>
      <text:p text:style-name="P199"/>
      <text:p text:style-name="P200"/>
      <text:p text:style-name="P201"/>
      <text:soft-page-break/>
      <text:p text:style-name="P202">3. KONKRÉTNÍ CÍLE ŠKOLNÍHO PROGRAMU PRO ZÁJMOVÉ VZDĚLÁVÁNÍ</text:p>
      <text:p text:style-name="P203"/>
      <text:p text:style-name="P204">3. 1. PRIORNITNÍ CÍLE</text:p>
      <text:p text:style-name="P205">- Školní vzdělávací program pro zájmové vzdělávání ve školní družině je zpracován pro žáky 1. stupně základní školy.</text:p>
      <text:p text:style-name="P206">- Naplňuje svými specifickými prostředky obecné cíle vzdělávání dané školským zákonem.</text:p>
      <text:p text:style-name="P207">- Navazuje a rozšiřuje Školní vzdělávací program pro základní vzdělávání školy základní a školy mateřské v obci Trnová.</text:p>
      <text:p text:style-name="P208"/>
      <text:p text:style-name="P209">HLAVNÍ CÍLE ZÁJMOVÉHO VZDĚLÁVÁNÍ VE<text:s/>ŠKOLNÍ DRUŽINĚ</text:p>
      <text:p text:style-name="P210">- Vedení dětí ke smysluplnému využívání volného času</text:p>
      <text:p text:style-name="P211">- Vedení dětí k odpovídajícímu výběru vhodných aktivit</text:p>
      <text:p text:style-name="P212">- Vedení dětí k rozvoji své osobnosti</text:p>
      <text:p text:style-name="P213">- Vedení dětí ke spolupráci v týmu</text:p>
      <text:p text:style-name="P214">- Vedení dětí k vytváření představivosti a radosti ze splněné práce</text:p>
      <text:p text:style-name="P215">- Vedení dětí k utváření a rozvíjení základní manuální zručnosti</text:p>
      <text:p text:style-name="P216">- Vedení dětí k udržování čistoty ve společných prostorách</text:p>
      <text:p text:style-name="P217"/>
      <text:p text:style-name="P218">3. 2. VÝCHOVNĚ VZDĚLÁVACÍ CÍLE</text:p>
      <text:p text:style-name="P219"/>
      <text:p text:style-name="Standard"><text:span text:style-name="T220">CÍLE V PRŮBĚHU ZÁJMOVÉHO VZDĚLÁVÁNÍ VE ŠKOLNÍ DRUŽINĚ</text:span></text:p>
      <text:p text:style-name="P221">1. Vzdělávací, výchovné, zájmové<text:s/>činnosti</text:p>
      <text:p text:style-name="P222">- Aktivní zapojení do výtvarných, kreativních, sportovních a dalších aktivit</text:p>
      <text:p text:style-name="P223">- Nacházení aktivit odpovídajících věku a zájmům jako prevence sociálně patologických jevů</text:p>
      <text:p text:style-name="P224">- Zapojení do organizované činnosti podle vlastních zájmů</text:p>
      <text:p text:style-name="P225">- Podpora čtenářských<text:s/>aktivit</text:p>
      <text:p text:style-name="P226">- Platné začlenění do společnosti</text:p>
      <text:p text:style-name="P227">- Vytváření příjemné atmosféry v týmu</text:p>
      <text:p text:style-name="P228">- Procvičování a upevňování znalostí, rozvoj dovedností</text:p>
      <text:p text:style-name="P229">- Využívání didaktických her a tematických vycházek</text:p>
      <text:p text:style-name="P230">- Častá práce ve skupinách</text:p>
      <text:p text:style-name="P231"/>
      <text:p text:style-name="P232">2. Spontánní činnosti</text:p>
      <text:p text:style-name="P233">- Účelné vyplňování času</text:p>
      <text:p text:style-name="P234">- Vybírání vhodných činností</text:p>
      <text:p text:style-name="P235">- Rozvíjení smyslu pro čest a zodpovědnost</text:p>
      <text:p text:style-name="P236">- Podpora schopností přijímat výhru a porážku</text:p>
      <text:p text:style-name="P237">- Zapojení dětí se sociálním znevýhodněním</text:p>
      <text:p text:style-name="P238">- Odstraňování náznaků posměchu a šikany</text:p>
      <text:p text:style-name="P239">- Vedení ke vzájemné toleranci</text:p>
      <text:p text:style-name="P240">- Vedení k<text:s/>dobrým mezilidským vztahům</text:p>
      <text:p text:style-name="P241"/>
      <text:p text:style-name="P242">3. Příležitostní činnosti</text:p>
      <text:p text:style-name="P243">- Uvolnění a relaxace při čtení pohádek</text:p>
      <text:p text:style-name="P244">- Vyhledávání informací a jejich praktické využití</text:p>
      <text:p text:style-name="P245">- Vyjádření vlastního názoru</text:p>
      <text:p text:style-name="P246">- Sledování informativních a poučných pohádek za využití interaktivní technologie</text:p>
      <text:p text:style-name="P247"/>
      <text:p text:style-name="P248"/>
      <text:p text:style-name="P249"/>
      <text:p text:style-name="P250"/>
      <text:soft-page-break/>
      <text:p text:style-name="Standard"><text:span text:style-name="T251">3. 3. KLÍČOVÉ KOMPETENCE</text:span></text:p>
      <text:p text:style-name="P252">- Vzdělávací program zájmového vzdělávání školní družiny po celé vzdělávací období</text:p>
      <text:p text:style-name="P253">posiluje a rozvíjí klíčové kompetence dětí.</text:p>
      <text:p text:style-name="P254">- Protože jednou činností posilujeme více kompetencí, jde o působení komplexní.</text:p>
      <text:p text:style-name="P255"/>
      <text:p text:style-name="P256">1. Kompetence k učení</text:p>
      <text:p text:style-name="P257">- Jasně stanovujeme cíle každé činnosti</text:p>
      <text:p text:style-name="P258">- Nabízíme možnosti k získávání informací z různých pramenů a zdrojů</text:p>
      <text:p text:style-name="P259">- Podporujeme žáky k vybírání a využívání vhodných postupů</text:p>
      <text:p text:style-name="P260">- Poskytujeme prostor k samostatnému plánování a organizaci vlastního učení</text:p>
      <text:p text:style-name="P261">- Vedeme<text:s/>žáky k hodnocení svých výkonů</text:p>
      <text:p text:style-name="P262">- Vybízíme k prezentaci výsledků</text:p>
      <text:p text:style-name="P263"/>
      <text:p text:style-name="P264">2. Kompetence k řešení problémů</text:p>
      <text:p text:style-name="P265">- Umožňujeme identifikovat problém, přemýšlet o nesrovnalostech a jejich příčinách</text:p>
      <text:p text:style-name="P266">- Směřujeme žáky k promýšlení a plánování řešení problémů</text:p>
      <text:p text:style-name="P267">- Směřujeme žáky k<text:s/>využívání získaných znalostí při hledání různých variant řešení</text:p>
      <text:p text:style-name="P268">- Poskytujeme prostor pro originální řešení a individuální postupy</text:p>
      <text:p text:style-name="P269">- Umožňujeme sdělit vlastní názor žáků o řešení daných problémů</text:p>
      <text:p text:style-name="P270"/>
      <text:p text:style-name="P271">3. Kompetence komunikativní</text:p>
      <text:p text:style-name="P272">- Dáváme prostor k vyjádření vlastních pocitů při prožitcích</text:p>
      <text:p text:style-name="P273">- Vedeme žáky k schopnosti poslouchat a interpretovat slova</text:p>
      <text:p text:style-name="P274">- Vytváříme příležitosti k zapojení se do diskuze poté argumentaci a prezentaci svých názorů</text:p>
      <text:p text:style-name="P275">- Dbáme na dodržování zásady naslouchat druhým, respektovat jejich myšlenky</text:p>
      <text:p text:style-name="P276">- Snažíme se o dodržování slušného chování a neskáčeme druhému do řeči</text:p>
      <text:p text:style-name="P277"/>
      <text:p text:style-name="P278">4. Kompetence sociální a personální</text:p>
      <text:p text:style-name="P279">- Podporujeme práci v týmu</text:p>
      <text:p text:style-name="P280">- Chápeme a respektujeme postoje a názory druhých</text:p>
      <text:p text:style-name="P281">- Utváření příjemné atmosféry v týmu</text:p>
      <text:p text:style-name="P282">- Vybízíme žáky k přijímání kompromisů</text:p>
      <text:p text:style-name="P283">- Vedení k zodpovědnosti za své výsledky i výsledky celého týmu</text:p>
      <text:p text:style-name="P284">- Podporujeme orientaci ve volno časových aktivitách</text:p>
      <text:p text:style-name="P285">- Dáváme prostor k výběru odpovídající zájmové činnosti žáků</text:p>
      <text:p text:style-name="P286"/>
      <text:p text:style-name="P287">5. Kompetence občanské</text:p>
      <text:p text:style-name="P288">- Upřednostňujeme a prosazujeme vytváření návyků pro udržení zdravého životního stylu</text:p>
      <text:p text:style-name="P289">- Seznamujeme žáky s právy a povinnostmi dítěte</text:p>
      <text:p text:style-name="P290">- Spolu vytváříme hodnotový systém žáků</text:p>
      <text:p text:style-name="P291">- Vedeme je k porozumění pravidlům, řádům, společenským normám a k jejich respektování</text:p>
      <text:p text:style-name="P292">- Seznamujeme žáky s kulturními tradicemi</text:p>
      <text:p text:style-name="P293">- Zařazujeme výukové programy, ve kterých se žáci učí chápat ekologické souvislosti</text:p>
      <text:p text:style-name="P294"/>
      <text:p text:style-name="P295">6. Kompetence pracovní</text:p>
      <text:p text:style-name="P296">- Podporujeme radost z dobře vykonané práce</text:p>
      <text:p text:style-name="P297">- Rozvíjíme schopnost plánování a organizace pracovního postupu</text:p>
      <text:p text:style-name="P298">- Motivujeme k uplatňování znalostí a<text:s/>dovedností při svém dalším rozvoji</text:p>
      <text:p text:style-name="P299">- Dáváme prostor pro prezentaci výsledků práce žáků v prostorách školy</text:p>
      <text:p text:style-name="P300">- Nabízíme možnosti k získávání znalostí a zkušeností i mimo vzdělávací zařízení</text:p>
      <text:p text:style-name="P301"/>
      <text:p text:style-name="P302"/>
      <text:p text:style-name="P303"/>
      <text:soft-page-break/>
      <text:p text:style-name="P304">4. DÉLKA VZDĚLÁVÁNÍ</text:p>
      <text:p text:style-name="P305"/>
      <text:p text:style-name="P306">- Vzdělávací program školní družiny je stanoven na dobu jednoho vzdělávacího cyklu pro žáky<text:s/></text:p>
      <text:p text:style-name="P307">1. stupně základní školy.</text:p>
      <text:p text:style-name="P308"/>
      <text:p text:style-name="P309">- Časový plán vzdělávání koresponduje se školním rokem.</text:p>
      <text:p text:style-name="P310">- Vychovatelka vybírá z nabízených aktivit odpovídající činnosti<text:s/></text:p>
      <text:p text:style-name="P311">- Pro tvorbu, plnění úkolů a práci ve školní družině je<text:s/>vyhrazen blok trvající od 13:30 hod. do 14:30 hod/každý den. <text:s text:c="43"/></text:p>
      <text:p text:style-name="P312"/>
      <text:p text:style-name="P313">- V rámci jednotlivých tematických celků využijí další krátkodobější plánování</text:p>
      <text:p text:style-name="P314">(každodenní působení, vycházející z daného tématu s možností přizpůsobení dané situaci)</text:p>
      <text:p text:style-name="P315"/>
      <text:p text:style-name="P316"/>
      <text:p text:style-name="P317"/>
      <text:p text:style-name="Standard"><text:span text:style-name="T318">5. FORMY ZÁJMOVÉHO VZDĚLÁVÁNÍ ŠKOLNÍ DRU</text:span><text:span text:style-name="T319">Ž</text:span><text:span text:style-name="T320">INY</text:span></text:p>
      <text:p text:style-name="P321"/>
      <text:p text:style-name="P322">1. Výchovné, vzdělávací a zájmové činnosti</text:p>
      <text:p text:style-name="P323">- Jsou dány měsíční skladbou zaměstnání vycházejícího z tematického časového plánu.</text:p>
      <text:p text:style-name="P324">Patří sem zejména - výtvarné a kreativní činnosti</text:p>
      <text:p text:style-name="P325"><text:tab/><text:tab/><text:s text:c="7"/>- sportovní aktivity</text:p>
      <text:p text:style-name="P326"><text:tab/><text:tab/><text:s text:c="7"/>- literární a hudební činnosti</text:p>
      <text:p text:style-name="P327"><text:tab/><text:tab/><text:s text:c="7"/>- vycházky</text:p>
      <text:p text:style-name="P328"><text:s text:c="2"/><text:tab/><text:tab/><text:s text:c="7"/>- kolektivní hry s pravidly</text:p>
      <text:p text:style-name="P329"><text:tab/><text:tab/><text:s text:c="7"/>- didaktické hry</text:p>
      <text:p text:style-name="P330"><text:tab/><text:tab/><text:s text:c="7"/>- soutěže</text:p>
      <text:p text:style-name="P331"><text:tab/><text:tab/><text:s text:c="7"/>- hry pro upevňování učiva</text:p>
      <text:p text:style-name="P332"><text:tab/><text:tab/><text:s text:c="7"/>- společné sledování filmů.</text:p>
      <text:p text:style-name="P333"/>
      <text:p text:style-name="P334">2. Spontánní činnosti</text:p>
      <text:p text:style-name="P335">- Jedná se o aktivity, které vycházejí ze spontánních nápadů a kreativity žáků, často volně navazují na výchovnou, vzdělávací a zájmovou činnost.</text:p>
      <text:p text:style-name="P336">- Zahrnují spontánní hry, spontánní rukodělné, výtvarné, pohybové činnosti a volné libovolné zvolení her z nabídky školní družiny. <text:s text:c="2"/></text:p>
      <text:p text:style-name="P337"/>
      <text:p text:style-name="P338">3. Příležitostné činnosti</text:p>
      <text:p text:style-name="P339">- Vycházejí z tematického časového plánu, nejsou svým charakterem pravidelné.</text:p>
      <text:p text:style-name="P340">- Často se jedná o akce nebo jednotlivé činnosti školní družiny, které se konají mimořádně, v daném tematickém celku, někdy i<text:s/>v průběhu roku se neopakují.</text:p>
      <text:p text:style-name="P341"/>
      <text:p text:style-name="P342">- Činnosti spojené s pobytem mimo místo, kde je běžně činnost školní družiny vykonávána</text:p>
      <text:p text:style-name="P343">- Jedná se o akce nebo jiné činnosti školní družiny, které probíhají mimo areál školy.</text:p>
      <text:p text:style-name="P344"/>
      <text:p text:style-name="P345">- Osvětová činnost včetně shromažďování a poskytování informací pro žáky a zákonné zástupce žáků k prevenci sociálně patologických jevů.</text:p>
      <text:p text:style-name="P346"/>
      <text:p text:style-name="P347"/>
      <text:p text:style-name="P348"/>
      <text:p text:style-name="P349"/>
      <text:p text:style-name="P350"/>
      <text:p text:style-name="P351"/>
      <text:soft-page-break/>
      <text:p text:style-name="Standard"><text:span text:style-name="T352">6. OBSAH A ČASOVÝ PLÁN VZDĚLÁVÁNÍ<text:s/></text:span></text:p>
      <text:p text:style-name="P353"/>
      <text:p text:style-name="P354">- Průvodcem pro společné soutěže a hry je téma oblíbených pohádek.<text:s/></text:p>
      <text:p text:style-name="P355">- Celoroční program je zaměřený na vzájemnou spolupráci,<text:s/>podporu a pomoc mezi žáky. Celým programem žáky provázejí pohádkové postavy, které jsou každý měsíc obměněny.<text:s/></text:p>
      <text:p text:style-name="P356">- Děti se snaží dosáhnout co nejlepších výkonů a to v disciplínách sportovních, logických ale také vědomostních a kreativních.</text:p>
      <text:p text:style-name="P357">- Tyto aktivity jsou plněné v rámci celé družiny, v menších skupinkách či individuálně.</text:p>
      <text:p text:style-name="P358">- Dále se žáci celoročně podílí na výzdobě společných prostor v jednotlivých ročních období.<text:s/></text:p>
      <text:p text:style-name="P359">- Školní družinu navštěvují žáci různého věku, proto nejsou jednotlivé činnosti určeny pro žáky konkrétních ročníků.</text:p>
      <text:p text:style-name="P360"/>
      <text:p text:style-name="P361"/>
      <text:p text:style-name="P362"/>
      <text:p text:style-name="P363">ZÁŘÍ</text:p>
      <text:p text:style-name="P364"/>
      <text:p text:style-name="P365">ZÁŘÍ V MADAGASKARU</text:p>
      <text:p text:style-name="P366"/>
      <text:p text:style-name="Standard"><text:span text:style-name="T367">CÍLE</text:span></text:p>
      <text:p text:style-name="P368">- Navozování příjemné přátelské atmosféry.</text:p>
      <text:p text:style-name="P369">- Navození aktivní nálady a nadšení pro plnění úkolů a soutěží</text:p>
      <text:p text:style-name="P370">- Seznamování se s pravidly chování ve vztahu k druhému</text:p>
      <text:p text:style-name="P371"/>
      <text:p text:style-name="P372">VÝSTUPY</text:p>
      <text:p text:style-name="P373">- Být seznámen s vnitřním<text:s/>řádem školní družiny</text:p>
      <text:p text:style-name="P374">- Pochopit princip získávání bodů a porozumět soutěžím konaných v ŠD.</text:p>
      <text:p text:style-name="P375">- Obsahu vnitřního řádu školní družiny porozumět a respektovat ho.</text:p>
      <text:p text:style-name="P376">- Seznámit se s pravidly některých kolektivních her</text:p>
      <text:p text:style-name="P377">- Seznámení s bezpečností při aktivitách uvnitř budovy nebo venku.<text:s/></text:p>
      <text:p text:style-name="P378"/>
      <text:p text:style-name="Standard"><text:span text:style-name="T379">PRAVIDELNÁ ČINNOST</text:span></text:p>
      <text:p text:style-name="Standard"><text:span text:style-name="T380">- Seznámení s pohádkou Madagaskar v podobě filmu – tematická měsíční příprava<text:s/></text:span></text:p>
      <text:p text:style-name="P381">- Rozhovory s žáky o všem, co je zajímá</text:p>
      <text:p text:style-name="P382">- Četba z časopisů</text:p>
      <text:p text:style-name="P383">- Didaktické hry</text:p>
      <text:p text:style-name="P384">- Hry v místnosti i venku s využitím široké nabídky her a<text:s/>pomůcek</text:p>
      <text:p text:style-name="P385">- Pohybové aktivity s využitím sportovního náčiní a herních prvků na školní zahradě.</text:p>
      <text:p text:style-name="P386">- Pohybové hry s pravidly</text:p>
      <text:p text:style-name="P387">- Individuální zvolení hry</text:p>
      <text:p text:style-name="Standard"><text:span text:style-name="T388">- Soutěže spojené s tématem ŠVP pro zájmové vzdělávání pohádka Madagaskar</text:span></text:p>
      <text:p text:style-name="P389">- Seznamování žáků s vnitřním řádem<text:s/>školní družiny</text:p>
      <text:p text:style-name="P390">- Vycházka do okolí školy – poznávání prostor kolem nás, které můžeme využívat.</text:p>
      <text:p text:style-name="P391">- Malování obrázku měsíce a následné vyhlášení vítěze – rozvoj férového chování + vyjádření vlastního názoru.<text:s/></text:p>
      <text:p text:style-name="P392"/>
      <text:p text:style-name="P393"/>
      <text:p text:style-name="P394"/>
      <text:p text:style-name="P395"/>
      <text:soft-page-break/>
      <text:p text:style-name="P396">ŘÍJEN<text:s/></text:p>
      <text:p text:style-name="P397"/>
      <text:p text:style-name="P398"><text:span text:style-name="T399">ŘÍJEN SE SHREKEM</text:span></text:p>
      <text:p text:style-name="P400"/>
      <text:p text:style-name="Standard"><text:span text:style-name="T401">CÍLE</text:span></text:p>
      <text:p text:style-name="P402">- Upevňování<text:s/>pocitu bezpečí žáků, navozování příjemné atmosféry.</text:p>
      <text:p text:style-name="P403">- Posilování prosociálního chováním vztahu k ostatním.</text:p>
      <text:p text:style-name="P404">- Rozvoj komunikativních dovedností.</text:p>
      <text:p text:style-name="P405">- Rozvoj dovedností žáků ve výtvarném vyjádření.</text:p>
      <text:p text:style-name="P406">- Rozvoj práce v kolektivu<text:s/></text:p>
      <text:p text:style-name="P407">- Rozvoj chování při neúspěchu či prohře</text:p>
      <text:p text:style-name="Standard"><text:span text:style-name="T408">- Ponoření do příběhu pohádky Shrek a poznání hlavních hrdinů a jejich přátel</text:span></text:p>
      <text:p text:style-name="P409"/>
      <text:p text:style-name="P410">VÝSTUPY</text:p>
      <text:p text:style-name="P411">- Zapojit se do kolektivních činností, přirozeně a bez zábran komunikovat s druhými dětmi</text:p>
      <text:p text:style-name="P412">- Vytvořit výtvarné nebo rukodělné dílo a dané dílo dokončit.</text:p>
      <text:p text:style-name="P413">- Dodržovat<text:s/>pravidla her a jiných činností, jednat spravedlivě a čestně bez podvodů</text:p>
      <text:p text:style-name="P414">- Chovat se adekvátně situacím, které mohou nastat při hře např. prohra, vítězství</text:p>
      <text:p text:style-name="P415"/>
      <text:p text:style-name="P416"/>
      <text:p text:style-name="Standard"><text:span text:style-name="T417">PRAVIDELNÁ ČINNOST</text:span></text:p>
      <text:p text:style-name="Standard"><text:span text:style-name="T418">- Seznámení s pohádkou Shrek v podobě filmu – tematická měsíční příprava</text:span></text:p>
      <text:p text:style-name="P419">- Hry<text:s/>konstruktivní a námětové</text:p>
      <text:p text:style-name="P420">- Výtvarné a kreativní činnosti</text:p>
      <text:p text:style-name="P421">- Četba z časopisů a komiksů.</text:p>
      <text:p text:style-name="P422">- Hry stolní, společenské, pohybové a didaktické</text:p>
      <text:p text:style-name="P423">- Pobyty venku, pohybové aktivity – fotbal, házená, volejbal</text:p>
      <text:p text:style-name="P424">- Pohybové hry s pravidly.</text:p>
      <text:p text:style-name="P425">- Sledování vzdělávacích či zábavných filmů k tématu</text:p>
      <text:p text:style-name="P426">- Poslech hudby, pohybové činnosti při hudbě za pomoci interaktivní technologie</text:p>
      <text:p text:style-name="P427">- Plnění úkolů s tématikou ŠVP.<text:s/></text:p>
      <text:p text:style-name="P428">- Konverzace o divadelních představení vymyšlení vlastního divadelního představení.</text:p>
      <text:p text:style-name="P429">- Pouštění draků = spolupráce se ZŠ<text:s/></text:p>
      <text:p text:style-name="Standard"><text:span text:style-name="T430">-</text:span><text:span text:style-name="T431"><text:s/>Malování obrázku měsíce s tématikou Shrek</text:span></text:p>
      <text:p text:style-name="P432">- Výrobky z papíru na téma „Halloween“</text:p>
      <text:p text:style-name="P433">- Stavba přístřešků z přírodních materiálů</text:p>
      <text:p text:style-name="P434"/>
      <text:p text:style-name="P435"/>
      <text:p text:style-name="P436"/>
      <text:p text:style-name="P437"/>
      <text:p text:style-name="P438"/>
      <text:p text:style-name="P439"/>
      <text:p text:style-name="P440"/>
      <text:p text:style-name="P441"/>
      <text:p text:style-name="P442"/>
      <text:p text:style-name="P443"/>
      <text:soft-page-break/>
      <text:p text:style-name="P444"><text:s/>LISTOPAD</text:p>
      <text:p text:style-name="P445"/>
      <text:p text:style-name="P446"><text:span text:style-name="T447">LISTOPAD ZA PLOTEM</text:span></text:p>
      <text:p text:style-name="P448"/>
      <text:p text:style-name="Standard"><text:span text:style-name="T449">CÍLE</text:span></text:p>
      <text:p text:style-name="P450">- Navození podzimní atmosféry<text:s/></text:p>
      <text:p text:style-name="P451">- Posilování prosociálního chováním vztahu k ostatním.</text:p>
      <text:p text:style-name="P452">- Rozvoj komunikativních dovedností.</text:p>
      <text:p text:style-name="P453">- Rozvoj dovedností žáků ve výtvarném vyjádření.</text:p>
      <text:p text:style-name="P454">- Rozvoj práce v kolektivu při tematických hrách<text:s/></text:p>
      <text:p text:style-name="P455">- Rozvoj chování při neúspěchu či prohře</text:p>
      <text:p text:style-name="Standard"><text:span text:style-name="T456">- Ponoření do příběhu pohádky Za plotem</text:span></text:p>
      <text:p text:style-name="P457"/>
      <text:p text:style-name="P458">VÝSTUPY</text:p>
      <text:p text:style-name="P459">- Zapojit se do kolektivních<text:s/>činností, přirozeně a bez zábran komunikovat s druhými dětmi</text:p>
      <text:p text:style-name="P460">- Vytvořit výtvarné nebo rukodělné dílo a dané dílo dokončit.</text:p>
      <text:p text:style-name="P461">- Dodržovat pravidla her a jiných činností, jednat spravedlivě a čestně bez podvodů</text:p>
      <text:p text:style-name="P462">- Chovat se adekvátně situacím, které mohou nastat při hře např. prohra, vítěztví</text:p>
      <text:p text:style-name="P463">- Dodržovat zásady fairplay</text:p>
      <text:p text:style-name="P464"/>
      <text:p text:style-name="P465"/>
      <text:p text:style-name="Standard"><text:span text:style-name="T466">PRAVIDELNÁ ČINNOST</text:span></text:p>
      <text:p text:style-name="P467">- Seznámení s pohádkou mezi živly v podobě filmu – tematická měsíční příprava<text:s/></text:p>
      <text:p text:style-name="P468">- Hry konstruktivní a námětové</text:p>
      <text:p text:style-name="P469">- Výtvarné a kreativní činnosti</text:p>
      <text:p text:style-name="P470">- Četba z časopisů a komiksů.</text:p>
      <text:p text:style-name="P471">-<text:s/>Hry stolní, společenské, pohybové a didaktické</text:p>
      <text:p text:style-name="P472">- Pobyty venku, pohybové aktivity – fotbal, házená, volejbal</text:p>
      <text:p text:style-name="P473">- Pohybové hry s pravidly.</text:p>
      <text:p text:style-name="P474">- Sledování vzdělávacích či zábavných filmů k tématu</text:p>
      <text:p text:style-name="P475">- Poslech hudby, pohybové činnosti při hudbě za pomoci interaktivní<text:s/>technologie</text:p>
      <text:p text:style-name="P476">- Plnění úkolů s tématikou ŠVP.<text:s/></text:p>
      <text:p text:style-name="P477">- Konverzace o divadelních představení vymyšlení vlastního divadelního představení.</text:p>
      <text:p text:style-name="P478">- Vycházka, sběr přírodnin</text:p>
      <text:p text:style-name="P479">- Pouštění draků = spolupráce se ZŠ<text:s/></text:p>
      <text:p text:style-name="Standard"><text:span text:style-name="T480">- Malování obrázku měsíce s tématikou pohádky Za plotem</text:span></text:p>
      <text:p text:style-name="P481">- Výrobky z papíru na téma „Halloween“</text:p>
      <text:p text:style-name="P482">- Stavba přístřešků z přírodních materiálů</text:p>
      <text:p text:style-name="P483"/>
      <text:p text:style-name="P484"/>
      <text:p text:style-name="P485"/>
      <text:p text:style-name="P486"/>
      <text:p text:style-name="P487"/>
      <text:p text:style-name="P488"/>
      <text:p text:style-name="P489"/>
      <text:p text:style-name="P490"/>
      <text:p text:style-name="P491"/>
      <text:soft-page-break/>
      <text:p text:style-name="P492">PROSINEC</text:p>
      <text:p text:style-name="P493"/>
      <text:p text:style-name="P494">PROSINEC S PŘÍBĚHEM HRAČEK</text:p>
      <text:p text:style-name="P495"/>
      <text:p text:style-name="Standard"><text:span text:style-name="T496">CÍLE</text:span></text:p>
      <text:p text:style-name="P497">- Navozování atmosféry očekávání a radostného citového prožití spojeného s obdobím Adventu, Vánoc a Masopustu.</text:p>
      <text:p text:style-name="P498">- Rozvíjení<text:s/>psychické i fyzické zdatnosti</text:p>
      <text:p text:style-name="P499">- Rozvoj a kultivace estetického vnímání, cítění a prožívání</text:p>
      <text:p text:style-name="P500"/>
      <text:p text:style-name="P501">VÝSTUPY</text:p>
      <text:p text:style-name="P502">- Dokázat vyrobit předmět či výtvarné dílo za účelem výzdoby společných prostor.</text:p>
      <text:p text:style-name="P503">- Zapojit se do pohybových aktivit</text:p>
      <text:p text:style-name="P504">- Vnímat umělecké a kulturní podněty</text:p>
      <text:p text:style-name="P505"/>
      <text:p text:style-name="P506"/>
      <text:p text:style-name="Standard"><text:span text:style-name="T507">P</text:span><text:span text:style-name="T508">RAVIDELNÁ ČINNOST</text:span></text:p>
      <text:p text:style-name="Standard"><text:span text:style-name="T509">- Seznámení s pohádkou Příběh hraček v podobě filmu – tematická měsíční příprava</text:span></text:p>
      <text:p text:style-name="P510">- Hry v místnosti s využitím nabídky her, a pomůcek.</text:p>
      <text:p text:style-name="P511">- Didaktické hry</text:p>
      <text:p text:style-name="Standard"><text:span text:style-name="T512">- Vánoční soutěže s tématikou Příběh hraček</text:span></text:p>
      <text:p text:style-name="P513">- Hry na sněhu a ledu, stavby ze sněhu ( v<text:s/>případě vhodného počasí )</text:p>
      <text:p text:style-name="P514">- Sledování vánočních filmů a pohádek</text:p>
      <text:p text:style-name="P515">- Účast žáků na výzdobě školy</text:p>
      <text:p text:style-name="P516">- Seznamování žáků se zvyky a tradicemi spojenými se svátky Mikuláše, Vánoc, Třech králů.</text:p>
      <text:p text:style-name="P517">- Krmení ptáků a zvěře.</text:p>
      <text:p text:style-name="P518">- Rozdávání dárků</text:p>
      <text:p text:style-name="P519">- Vánoční úklid skříní a třídění hraček</text:p>
      <text:p text:style-name="P520">- Zdobení vánočního stromečku</text:p>
      <text:p text:style-name="P521">- Vyrábění ozdob z papíru</text:p>
      <text:p text:style-name="Standard"><text:span text:style-name="T522">- Stavění sněhuláků či plnění jiných úkolů v rámci tématu pohádka Příběh hraček</text:span></text:p>
      <text:p text:style-name="P523">- Konverzace na téma adventu a vánočním čase – spolupráce se ZŠ na tradičních adventních pondělkách<text:s/></text:p>
      <text:p text:style-name="P524"/>
      <text:p text:style-name="P525"/>
      <text:p text:style-name="P526"/>
      <text:p text:style-name="P527"/>
      <text:p text:style-name="P528"/>
      <text:p text:style-name="P529"/>
      <text:p text:style-name="P530"/>
      <text:p text:style-name="P531"/>
      <text:p text:style-name="P532"/>
      <text:p text:style-name="P533"/>
      <text:p text:style-name="P534"/>
      <text:p text:style-name="P535"/>
      <text:p text:style-name="P536"/>
      <text:p text:style-name="P537"/>
      <text:p text:style-name="P538"/>
      <text:p text:style-name="P539"/>
      <text:p text:style-name="P540"/>
      <text:soft-page-break/>
      <text:p text:style-name="P541">LEDEN<text:s/></text:p>
      <text:p text:style-name="P542"/>
      <text:p text:style-name="P543"><text:span text:style-name="T544">KULINÁŘSKÝ LEDEN S RATATOUILLE</text:span></text:p>
      <text:p text:style-name="P545"/>
      <text:p text:style-name="Standard"><text:span text:style-name="T546">CÍLE</text:span></text:p>
      <text:p text:style-name="P547">- Navození zimní atmosféry<text:s/></text:p>
      <text:p text:style-name="P548">- Rozvoj komunikace ve skupinách<text:s/></text:p>
      <text:p text:style-name="P549">- Rozvoj dovedností žáků ve výtvarném vyjádření<text:s/></text:p>
      <text:p text:style-name="P550">- Rozvoj práce v kolektivu</text:p>
      <text:p text:style-name="P551">- Rozvoj chováním při prohře ale i výhře<text:s/></text:p>
      <text:p text:style-name="Standard"><text:span text:style-name="T552">- Ponoření do příběhu<text:s/></text:span><text:span text:style-name="T553">pohádky Ratatouille</text:span></text:p>
      <text:p text:style-name="P554"/>
      <text:p text:style-name="P555">VÝSTUPY</text:p>
      <text:p text:style-name="P556">- Zapojit se do kolektivních činností, přirozeně a bez zábran komunikovat s druhými dětmi</text:p>
      <text:p text:style-name="P557">- Dodržovat pravidla her a jiných činností, jednat spravedlivě a čestně bez podvodů</text:p>
      <text:p text:style-name="P558">- Chovat se adekvátně situacím, které mohou nastat<text:s/>při hře např. prohra, vítězství</text:p>
      <text:p text:style-name="P559">- Dodržovat zásady fairplay</text:p>
      <text:p text:style-name="P560"/>
      <text:p text:style-name="Standard"><text:span text:style-name="T561">PRAVIDELNÁ ČINNOST</text:span></text:p>
      <text:p text:style-name="Standard"><text:span text:style-name="T562">- Seznámení s pohádkou Ratatouille v podobě filmu – tematická měsíční příprava<text:s/></text:span></text:p>
      <text:p text:style-name="P563">- Hry konstruktivní a námětové</text:p>
      <text:p text:style-name="P564">- Výtvarné a kreativní činnosti</text:p>
      <text:p text:style-name="P565">- Četba z časopisů a komiksů.</text:p>
      <text:p text:style-name="P566">- Hry stolní, společenské, pohybové a didaktické</text:p>
      <text:p text:style-name="P567">- Pohybové hry s pravidly</text:p>
      <text:p text:style-name="P568">- Zimní sporty – bobování<text:s/></text:p>
      <text:p text:style-name="P569">- Rozvoj jemné motoriky při stavění ze stavebnic<text:s/></text:p>
      <text:p text:style-name="P570">- Rozvoj hrubé motoriky při překonávání překážek a podle podmínek i prací se sněhem<text:s/></text:p>
      <text:p text:style-name="P571">- Stavění staveb ze sněhu ( dle podmínek )</text:p>
      <text:p text:style-name="Standard"><text:span text:style-name="T572">- Plnění úkolů s tématikou ŠVP – pohádka Ratatouille</text:span></text:p>
      <text:p text:style-name="P573"/>
      <text:p text:style-name="P574"/>
      <text:p text:style-name="P575"/>
      <text:p text:style-name="P576"/>
      <text:p text:style-name="P577"/>
      <text:p text:style-name="P578"/>
      <text:p text:style-name="P579"/>
      <text:p text:style-name="P580"/>
      <text:p text:style-name="P581"/>
      <text:p text:style-name="P582"/>
      <text:p text:style-name="P583"/>
      <text:p text:style-name="P584"/>
      <text:p text:style-name="P585"/>
      <text:p text:style-name="P586"/>
      <text:soft-page-break/>
      <text:p text:style-name="P587">ÚNOR<text:s/></text:p>
      <text:p text:style-name="P588"/>
      <text:p text:style-name="P589">ÚNOR V LOVECKÉ SEZONĚ</text:p>
      <text:p text:style-name="P590"/>
      <text:p text:style-name="Standard"><text:span text:style-name="T591">CÍLE</text:span></text:p>
      <text:p text:style-name="P592">- Navazování předjarní atmosféry<text:s/></text:p>
      <text:p text:style-name="P593">- Rozvoj a kultivace mravního a estetického vnímání, cítění a prožívání</text:p>
      <text:p text:style-name="P594">- Osvojení si poznatků a<text:s/>dovedností důležitých k podpoře zdraví, bezpečí a osobní pohody<text:s/></text:p>
      <text:p text:style-name="P595">- Rozvoj úcty k životy ve všech jeho formách<text:s/></text:p>
      <text:p text:style-name="P596">- Rozvoj práce v kolektivu<text:s/></text:p>
      <text:p text:style-name="P597">- Rozvoj chování při neúspěchu či prohře<text:s/></text:p>
      <text:p text:style-name="P598"/>
      <text:p text:style-name="P599">VÝSTUPY</text:p>
      <text:p text:style-name="P600">- Zapojit se do kolektivních činností, přirozeně a bez zábran komunikovat s druhými dětmi</text:p>
      <text:p text:style-name="P601">- Vytvořit výtvarné nebo rukodělné dílo dokončit – s tématikou pohádky Vzhůru do oblak<text:s/></text:p>
      <text:p text:style-name="P602">- Dodržovat pravidla her a jiných, jednat spravedlivě a čestně bez podvodů<text:s/></text:p>
      <text:p text:style-name="P603">- Chovat se adekvátně k vzniklým situacím, které mohou nastat při hře např. prohra či vítězství<text:s/></text:p>
      <text:p text:style-name="P604">- Dodržovat zásady fairplay<text:s/></text:p>
      <text:p text:style-name="P605"/>
      <text:p text:style-name="Standard"><text:span text:style-name="T606">PRAVIDELNÁ ČINNOST</text:span></text:p>
      <text:p text:style-name="Standard"><text:span text:style-name="T607">- Seznámení s pohádkou Lovecká sezóna v podobě filmu – tematická měsíční příprava<text:s/></text:span></text:p>
      <text:p text:style-name="P608">- Hry konstruktivní a námětové<text:s/></text:p>
      <text:p text:style-name="P609">- Výtvarné a kreativní činnosti s tématikou pohádky Vzhůru do oblak<text:s/></text:p>
      <text:p text:style-name="P610">- Četba z časopisů a komiksů s tématikou pohádky<text:s/></text:p>
      <text:p text:style-name="P611">- Hry stolní, společenské, pohybové aktivity<text:s/></text:p>
      <text:p text:style-name="P612">- Pobyty venku s využitím školní zahrady a multifunkčního hřiště<text:s/></text:p>
      <text:p text:style-name="P613">- Pohybové hry s pravidly<text:s/></text:p>
      <text:p text:style-name="P614">- Rozvoj jemné motoriky při stavění ze stavebnic<text:s/></text:p>
      <text:p text:style-name="P615">- Rozvoj<text:s/>hrubé motoriky při překonávání překážek a podle podmínek i prací se sněhem<text:s/></text:p>
      <text:p text:style-name="P616">- Stavění staveb ze sněhu ( dle podmínek )</text:p>
      <text:p text:style-name="Standard"><text:span text:style-name="T617">- Plnění úkolů s tématikou ŠVP – dle pohádky Lovecká sezóna</text:span></text:p>
      <text:p text:style-name="Standard"><text:span text:style-name="T618">- Kreslení obrázku měsíce s tématikou pohádky Lovecká sezóna</text:span></text:p>
      <text:p text:style-name="P619"/>
      <text:p text:style-name="P620"/>
      <text:p text:style-name="P621"/>
      <text:p text:style-name="P622"/>
      <text:p text:style-name="P623"/>
      <text:p text:style-name="P624"/>
      <text:p text:style-name="P625"/>
      <text:p text:style-name="P626"/>
      <text:p text:style-name="P627"/>
      <text:p text:style-name="P628"/>
      <text:p text:style-name="P629"/>
      <text:p text:style-name="P630"/>
      <text:p text:style-name="P631"/>
      <text:soft-page-break/>
      <text:p text:style-name="P632">BŘEZEN</text:p>
      <text:p text:style-name="P633"/>
      <text:p text:style-name="P634">TAJUPLNÝ BŘEZEN SE STRAŠPYTLÍKEM</text:p>
      <text:p text:style-name="P635"/>
      <text:p text:style-name="Standard"><text:span text:style-name="T636">CÍLE</text:span></text:p>
      <text:p text:style-name="P637">- Rozvoj a kultivace mravního a estetického vnímání, cítění a prožívání</text:p>
      <text:p text:style-name="P638">- Osvojení si poznatků a dovedností důležitých k podpoře zdraví, bezpečí a osobní pohody</text:p>
      <text:p text:style-name="P639">- Rozvoj úcty k životu ve všech jeho formách.</text:p>
      <text:p text:style-name="P640">-<text:s/>Rozvíjení fyzické zdatnosti</text:p>
      <text:p text:style-name="P641">- Rozvoj práce v kolektivu<text:s/></text:p>
      <text:p text:style-name="P642">- Rozvoj chování při neúspěchu či prohře</text:p>
      <text:p text:style-name="P643">- Rozvoj chování k přírodě</text:p>
      <text:p text:style-name="P644"/>
      <text:p text:style-name="P645">VÝSTUPY</text:p>
      <text:p text:style-name="P646">- Těšit se z hezkých příjemných zážitků, z přírodních a kulturních krás.</text:p>
      <text:p text:style-name="P647">- Být citlivý ve vztahu k živým bytostem, k<text:s/>přírodě.</text:p>
      <text:p text:style-name="P648">- Ve známých a opakujících se situacích, kterým žák rozumí, ovládat svoje emoce a city a přizpůsobovat jim své chování</text:p>
      <text:p text:style-name="P649">- Zapojit se do kolektivních aktivit, respektovat potřeby druhých.</text:p>
      <text:p text:style-name="P650">- Do soutěží ve školní družině se snaží zapojovat celý tým a<text:s/>podporovat mladší jedince.<text:s/></text:p>
      <text:p text:style-name="P651">- Zapojení do čištění prostředí kolem nás</text:p>
      <text:p text:style-name="P652">- Poznávání sportů ( míčové hry, plavání, atletika )</text:p>
      <text:p text:style-name="P653"/>
      <text:p text:style-name="P654"/>
      <text:p text:style-name="P655">PRAVIDELNÁ ČINNOST</text:p>
      <text:p text:style-name="Standard"><text:span text:style-name="T656">- Seznámení s pohádkou Strašpytlík v podobě filmu – tematická měsíční příprava<text:s/></text:span></text:p>
      <text:p text:style-name="P657">- Hry námětové, konstruktivní, deskové, karetní</text:p>
      <text:p text:style-name="P658">- Didaktické hry</text:p>
      <text:p text:style-name="P659">- Výtvarné a rukodělné aktivity s tématikou jara.</text:p>
      <text:p text:style-name="P660">- Soutěže na body<text:s/></text:p>
      <text:p text:style-name="P661">- Pohybové aktivity na školní zahradě a vycházky do okolí školy.</text:p>
      <text:p text:style-name="P662">- Cvičení s náčiním a na herních prvcích na školní zahradě</text:p>
      <text:p text:style-name="P663">- Poslech hudby, cvičení při hudbě</text:p>
      <text:p text:style-name="P664">- Výroba velikonočních dekorací</text:p>
      <text:p text:style-name="P665">- Připomenutí velikonočních zvyků a povídání o velikonočních tradicích</text:p>
      <text:p text:style-name="P666">- Pohybové soutěže – atletický 7 boj v rámci podmínek dostupných v ŠD</text:p>
      <text:p text:style-name="P667">- Logické soutěže</text:p>
      <text:p text:style-name="P668">- Poznávání zvířat a rostlin při přípravě na zlatou srnčí trofej<text:s/></text:p>
      <text:p text:style-name="P669">- Rozvoj jemné motoriky při stavění ze stavebnic<text:s/></text:p>
      <text:p text:style-name="P670">- Rozvoj hrubé motoriky během pohybových her a překonávání překážek na zahradě školy</text:p>
      <text:p text:style-name="Standard"><text:span text:style-name="T671">- Plnění úkolů s tématikou ŠVP – dle pohádky</text:span><text:span text:style-name="T672"><text:s/></text:span><text:span text:style-name="T673">Strašpytlík</text:span></text:p>
      <text:p text:style-name="Standard"><text:span text:style-name="T674">- Kreslení obrázku měsíce s tématikou pohádky -<text:s/></text:span><text:span text:style-name="T675">Strašpytlík</text:span></text:p>
      <text:p text:style-name="P676"/>
      <text:p text:style-name="P677"/>
      <text:p text:style-name="P678"/>
      <text:p text:style-name="P679"/>
      <text:p text:style-name="P680"/>
      <text:soft-page-break/>
      <text:p text:style-name="P681"><text:s/>DUBEN<text:s/></text:p>
      <text:p text:style-name="P682"/>
      <text:p text:style-name="P683">DUBEN U LVÍHO KRÁLE</text:p>
      <text:p text:style-name="P684"/>
      <text:p text:style-name="Standard"><text:span text:style-name="T685">CÍLE</text:span></text:p>
      <text:p text:style-name="P686">- Rozvoj a kultivace mravního a estetického vnímání, cítění a prožívání</text:p>
      <text:p text:style-name="P687">- Osvojení si poznatků a dovedností důležitých k podpoře zdraví, bezpečí a osobní pohody</text:p>
      <text:p text:style-name="P688">- Rozvoj úcty k životu ve všech jeho formách.</text:p>
      <text:p text:style-name="P689">- Rozvíjení fyzické zdatnosti</text:p>
      <text:p text:style-name="P690">- Rozvoj práce v kolektivu<text:s/></text:p>
      <text:p text:style-name="P691">- Rozvoj chování při neúspěchu či prohře</text:p>
      <text:p text:style-name="P692">- Rozvoj chování k přírodě poznávání druhů zvířat a rostlin</text:p>
      <text:p text:style-name="P693">- Seznámení s netradičními druhy zvířat a rostlin a jejich poznávání</text:p>
      <text:p text:style-name="P694"/>
      <text:p text:style-name="P695">VÝSTUPY</text:p>
      <text:p text:style-name="P696">- Těšit se z hezkých příjemných zážitků, z přírodních a kulturních krás.</text:p>
      <text:p text:style-name="P697">- Být citlivý ve vztahu k živým bytostem, k přírodě.</text:p>
      <text:p text:style-name="P698">- Vést konverzaci na téma domácích zvířat a jejich chovu.</text:p>
      <text:p text:style-name="P699">- Ve známých a opakujících se situacích, kterým žák rozumí, ovládat svoje city a přizpůsobovat jim své chování.</text:p>
      <text:p text:style-name="P700">- Zapojit se do sportovních a kolektivních aktivit, respektovat výkony ostatních žáků a neposmívat se slabším jedincům.</text:p>
      <text:p text:style-name="P701">- Respektovat potřeby a zájmy druhých.</text:p>
      <text:p text:style-name="P702">- Nezaměřovat se na silné jedince, ale podpořit slabší a zlepšovat jejich<text:s/>výkony.</text:p>
      <text:p text:style-name="P703">- Zapojování do úklidu a čištění prostředí v okolí naší školy.</text:p>
      <text:p text:style-name="P704">- Poznávání sportů ( míčové hry, plavání, atletika )</text:p>
      <text:p text:style-name="P705"/>
      <text:p text:style-name="P706">PRAVIDELNÁ ČINNOST</text:p>
      <text:p text:style-name="Standard"><text:span text:style-name="T707">- Seznámení s pohádkou Lví král v podobě filmu – tematická měsíční příprava</text:span></text:p>
      <text:p text:style-name="P708">- Hry námětové, konstruktivní, deskové, karetní</text:p>
      <text:p text:style-name="P709">- Didaktické hry</text:p>
      <text:p text:style-name="P710">- Výtvarné a rukodělné aktivity s tématikou jara.</text:p>
      <text:p text:style-name="P711">- Soutěže na body<text:s/></text:p>
      <text:p text:style-name="P712">- Pohybové aktivity na školní zahradě a vycházky do blízkého okolí školy.</text:p>
      <text:p text:style-name="P713">- Cvičení s náčiním a na herních prvcích na školní zahradě</text:p>
      <text:p text:style-name="P714">- Poslech hudby, cvičení<text:s/>při hudbě</text:p>
      <text:p text:style-name="P715">- Výroba velikonočních dekorací</text:p>
      <text:p text:style-name="P716">- Připomenutí velikonočních zvyků a povídání o velikonočních tradicích.</text:p>
      <text:p text:style-name="P717">- Výroba „Smrtky“ a následné vynášení</text:p>
      <text:p text:style-name="P718">- Logické soutěže</text:p>
      <text:p text:style-name="P719">- Rozvoj jemné motoriky při stavění ze stavebnic<text:s/></text:p>
      <text:p text:style-name="P720">- Rozvoj hrubé motoriky během pohybových her a překonávání překážek na zahradě školy</text:p>
      <text:p text:style-name="Standard"><text:span text:style-name="T721">- Plnění úkolů s tématikou ŠVP – dle pohádky Lví král</text:span></text:p>
      <text:p text:style-name="Standard"><text:span text:style-name="T722">- Kreslení obrázku měsíce s tématikou pohádky – Lví král</text:span></text:p>
      <text:p text:style-name="P723"/>
      <text:p text:style-name="P724"/>
      <text:p text:style-name="P725">PŘÍLEŽITOSTNÉ ČINNOSTI</text:p>
      <text:p text:style-name="P726">- Spolupráce se ZŠ při organizaci pěvecké soutěže</text:p>
      <text:p text:style-name="P727"/>
      <text:p text:style-name="P728"/>
      <text:p text:style-name="P729"/>
      <text:soft-page-break/>
      <text:p text:style-name="P730"><text:span text:style-name="T731">KVĚTEN</text:span></text:p>
      <text:p text:style-name="P732"/>
      <text:p text:style-name="P733">KVĚTEN NA<text:s/>LOUCE S KRÁLÍČKEM PETREM</text:p>
      <text:p text:style-name="P734"/>
      <text:p text:style-name="Standard"><text:span text:style-name="T735">CÍLE</text:span></text:p>
      <text:p text:style-name="P736">- Rozvoj a kultivace mravního a estetického vnímání, cítění a prožívání</text:p>
      <text:p text:style-name="P737">- Osvojení si poznatků a dovedností důležitých k podpoře zdraví, bezpečí a osobní pohody</text:p>
      <text:p text:style-name="P738">- Rozvoj úcty k životu ve všech jeho formách.</text:p>
      <text:p text:style-name="P739">- Rozvíjení fyzické zdatnosti</text:p>
      <text:p text:style-name="P740">- Rozvoj práce v kolektivu<text:s/></text:p>
      <text:p text:style-name="P741">- Rozvoj chování při neúspěchu či prohře</text:p>
      <text:p text:style-name="P742">- Rozvoj chování k přírodě</text:p>
      <text:p text:style-name="P743"/>
      <text:p text:style-name="P744"/>
      <text:p text:style-name="P745">VÝSTUPY</text:p>
      <text:p text:style-name="P746">- Těšit se z hezkých příjemných zážitků, z přírodních a kulturních krás.</text:p>
      <text:p text:style-name="P747">- Být citlivý ve vztahu k živým bytostem, k přírodě.</text:p>
      <text:p text:style-name="P748">- Ve známých a opakujících se situacích, kterým žák rozumí, ovládat svoje city a přizpůsobovat jim své chování</text:p>
      <text:p text:style-name="P749">- Zapojit se do kolektivních aktivit, respektovat potřeby druhých.</text:p>
      <text:p text:style-name="P750">- Soutěžit celý tým a nezaměřovat se na silné jedince, ale podpořit slabší.<text:s/></text:p>
      <text:p text:style-name="P751">- Zapojení do čištění prostředí kolem nás</text:p>
      <text:p text:style-name="P752">- Poznávání sportů ( míčové hry, plavání, atletika )</text:p>
      <text:p text:style-name="P753"/>
      <text:p text:style-name="P754"/>
      <text:p text:style-name="P755">PRAVIDELNÁ ČINNOST</text:p>
      <text:p text:style-name="Standard"><text:span text:style-name="T756">- Seznámení s pohádkou Králíček Petr v podobě filmu – tematická měsíční příprava</text:span></text:p>
      <text:p text:style-name="P757">- Hry námětové, konstruktivní, deskové, karetní</text:p>
      <text:p text:style-name="P758">- Didaktické hry</text:p>
      <text:p text:style-name="P759">-<text:s/>Výtvarné a rukodělné aktivity s tématikou jara.</text:p>
      <text:p text:style-name="Standard"><text:span text:style-name="T760">- Hry v návaznosti na ŠVP pohádka s tématikou Králíček Petr</text:span></text:p>
      <text:p text:style-name="P761">- Vodní soutěže</text:p>
      <text:p text:style-name="P762">- Pohybové aktivity na školní zahradě a vycházky do blízkého okolí školy.</text:p>
      <text:p text:style-name="P763">- Cvičení s náčiním a na herních prvcích na školní zahradě</text:p>
      <text:p text:style-name="P764">- Poslech hudby, cvičení při hudbě</text:p>
      <text:p text:style-name="P765">- Výroba velikonočních dekorací</text:p>
      <text:p text:style-name="P766">- Logické soutěže</text:p>
      <text:p text:style-name="P767">- Poznávání zvířat při přípravě na zlatou srnčí trofej<text:s/></text:p>
      <text:p text:style-name="P768"/>
      <text:p text:style-name="P769">PŘÍLEŽITOSTNÉ ČINNOSTI</text:p>
      <text:p text:style-name="P770">- Spolupráce se ZŠ při organizaci pěvecké soutěže</text:p>
      <text:p text:style-name="P771">- Účast na soutěži „ Zlatá srnčí trofej<text:s/>„<text:s/></text:p>
      <text:p text:style-name="P772"/>
      <text:p text:style-name="P773"/>
      <text:p text:style-name="P774"/>
      <text:p text:style-name="P775"/>
      <text:p text:style-name="P776"/>
      <text:p text:style-name="P777"/>
      <text:p text:style-name="P778"/>
      <text:p text:style-name="P779"/>
      <text:p text:style-name="P780"/>
      <text:soft-page-break/>
      <text:p text:style-name="P781">ČERVEN</text:p>
      <text:p text:style-name="P782"/>
      <text:p text:style-name="P783">ČERVEN NA HRADĚ – AŤ ŽIJÍ DUCHOVÉ</text:p>
      <text:p text:style-name="P784"/>
      <text:p text:style-name="P785"/>
      <text:p text:style-name="Standard"><text:span text:style-name="T786">CÍLE</text:span></text:p>
      <text:p text:style-name="P787">- Osvojení si poznatků a dovedností důležitých k podpoře zdraví, bezpečí a osobní pohody</text:p>
      <text:p text:style-name="P788">- Rozvoj úcty k životu ve všech jeho formách.</text:p>
      <text:p text:style-name="P789">- Umět se vyrovnat s prohrou<text:s/></text:p>
      <text:p text:style-name="P790">- Prohru nikomu nepřát snažit<text:s/>se být týmový a úspěch si zasloužit</text:p>
      <text:p text:style-name="P791">- Rozvoj sociálního chování a mezilidských vztahů ve společnosti<text:s/></text:p>
      <text:p text:style-name="P792">- Rozvoj finanční gramotnosti<text:s/></text:p>
      <text:p text:style-name="P793"/>
      <text:p text:style-name="P794"/>
      <text:p text:style-name="P795">VÝSTUPY</text:p>
      <text:p text:style-name="P796">- Těšit se z hezkých příjemných zážitků, z přírodních a kulturních krás.</text:p>
      <text:p text:style-name="P797">- Být citlivý ve vztahu k živým bytostem, k přírodě.</text:p>
      <text:p text:style-name="P798">- Ve známých a opakujících se situacích, kterým žák rozumí, ovládat svoje city a přizpůsobovat jim své chování</text:p>
      <text:p text:style-name="P799">- Zapojit se do kolektivních aktivit, respektovat potřeby druhých</text:p>
      <text:p text:style-name="P800">- Umět přiznat porážku a pogratulovat vítězům<text:s/></text:p>
      <text:p text:style-name="P801">- Naučit se hrát hry fair-play a řídit se tím po celý zbytek života.</text:p>
      <text:p text:style-name="P802"/>
      <text:p text:style-name="P803"/>
      <text:p text:style-name="Standard"><text:span text:style-name="T804">PRAVIDELNÁ ČINNOST</text:span></text:p>
      <text:p text:style-name="Standard"><text:span text:style-name="T805">- Seznámení s pohádkou Ať žijí duchové v podobě filmu – tematická měsíční příprava</text:span></text:p>
      <text:p text:style-name="P806">- Hry námětové, konstruktivní, deskové, karetní</text:p>
      <text:p text:style-name="P807">- Didaktické hry</text:p>
      <text:p text:style-name="P808">- Výtvarné a rukodělné aktivity</text:p>
      <text:p text:style-name="P809">-<text:s/>Pohybové aktivity na školní zahradě a vycházky do blízkého okolí školy.</text:p>
      <text:p text:style-name="P810">- Cvičení s náčiním a na herních prvcích na školní zahradě</text:p>
      <text:p text:style-name="P811">- Poslech hudby, cvičení při hudbě</text:p>
      <text:p text:style-name="P812">- Tematické soutěže</text:p>
      <text:p text:style-name="P813">- Vodní války</text:p>
      <text:p text:style-name="P814">- Vycházky na zmrzlinu či nanuk</text:p>
      <text:p text:style-name="P815">- Úklid společných<text:s/>prostor a třídění společenských her</text:p>
      <text:p text:style-name="P816">- Třídění ztracených a nalezených věcí</text:p>
      <text:p text:style-name="P817">- Vyhlášení celoročně trvající soutěže ve školní družině<text:s/></text:p>
      <text:p text:style-name="P818">- Rozloučení se se školní družinou</text:p>
      <text:p text:style-name="P819"/>
      <text:p text:style-name="P820"/>
      <text:p text:style-name="P821">PŘÍLEŽITOSTNÉ ČINNOSTI</text:p>
      <text:p text:style-name="P822">- Vyhlášení celoročního programu ŠD, odměnění všech účastněních<text:s/>žáků</text:p>
      <text:p text:style-name="P823">- Rozloučení se se školní družinou</text:p>
      <text:p text:style-name="P824"/>
      <text:p text:style-name="P825"/>
      <text:p text:style-name="P826"/>
      <text:p text:style-name="P827"/>
      <text:p text:style-name="P828"/>
      <text:p text:style-name="P829"/>
      <text:p text:style-name="P830"/>
      <text:p text:style-name="P831"/>
      <text:soft-page-break/>
      <text:p text:style-name="P832">7. PODMÍNKY PŘÍJMÁNÍ, PRŮBĚHU A UKONČENÍ ZÁJMOVÉHO VZDĚLÁVÁNÍ</text:p>
      <text:p text:style-name="P833"/>
      <text:p text:style-name="P834">- K zájmovému vzdělávání ve ŠD se přihlašují žáci školy na základě vyplněné a odevzdané přihlášky do ŠD podepsané zákonnými zástupci žáka.</text:p>
      <text:p text:style-name="P835">- V případě, že přihlášený počet žáků převýší maximální stanovenou hranici pro zapsání do oddělení ŠD, rozhodne o přijetí nebo nepřijetí ředitel školy.</text:p>
      <text:p text:style-name="P836">- Zákonný zástupce má možnost odvolat se proti rozhodnutí ředitele ke zřizovateli školy, který s konečnou platností rozhodne. <text:s text:c="52"/></text:p>
      <text:p text:style-name="P837">- Ředitel školy může též vyloučit žáka ze zájmového vzdělávání ve ŠD, pokud tento žák soustavně nebo jiným významným projevem poruší kázeň a pořádek, ohrožuje zdraví a bezpečnost ostatních, dlouhodobě svévolně nenavštěvuje ŠD nebo z jiných zvláště závažných důvodů.</text:p>
      <text:p text:style-name="P838"/>
      <text:p text:style-name="P839"/>
      <text:p text:style-name="P840">8. VZDĚLÁVÁNÍ ŽÁKŮ SE SPECIFICKÝMI VZDĚLÁVAVÍMI POTŘEBAMI<text:s/></text:p>
      <text:p text:style-name="P841"/>
      <text:p text:style-name="P842">8. 1. ŽÁCI ZDRAVOTNĚ POSTIŽENÍ A ZDRAVOTNĚ ZNEVÝHODNĚNÍ</text:p>
      <text:p text:style-name="P843">ZDRAVOTNĚ POSTIŽENÝM A ZDRAVOTNĚ ZNEVÝHODNĚNÝM ŽÁKŮM ZAJISTÍME</text:p>
      <text:p text:style-name="P844">1. V oblasti personální</text:p>
      <text:p text:style-name="P845">- vychovatelka ŠD je kvalifikovaná v oblasti speciální pedagogiky</text:p>
      <text:p text:style-name="P846">- v každém oddělení ŠD působí asistent pedagoga</text:p>
      <text:p text:style-name="P847">2. V oblasti materiální</text:p>
      <text:p text:style-name="P848">- didaktické a kompenzační pomůcky, dostatek materiálu pro činnosti</text:p>
      <text:p text:style-name="P849">3. V oblasti<text:s/>organizační</text:p>
      <text:p text:style-name="P850">- přizpůsobení aktivit tak, aby byly přístupné všem, využijeme pomoc skupiny spolužáků, podporující integraci</text:p>
      <text:p text:style-name="P851"/>
      <text:p text:style-name="P852">8. 2. ŽÁCI SE SOCIÁLNÍM ZNEVÝHODNĚNÍM</text:p>
      <text:p text:style-name="P853">ŽÁKŮM SE SOCIÁLNÍM ZNEVÝHODNĚNÍM JSME PŘIPRAVENI ZABEZPEČIT ZAPOJENÍ DO VŠECH AKTIVIT</text:p>
      <text:p text:style-name="P854">- Využít<text:s/>didaktických her pro rozvoj a upevnění slovní zásoby</text:p>
      <text:p text:style-name="P855">- Vhodně zvolit kolektivní hry, které umožní kontakt a bezprostřednost, pomohou</text:p>
      <text:p text:style-name="P856"><text:s text:c="2"/>odstranit sociální bariéry</text:p>
      <text:p text:style-name="P857">- Při zájmových aktivitách podpořit zájem o jednotlivé oblasti, zapůjčením pomůcek a</text:p>
      <text:p text:style-name="P858"><text:s text:c="2"/>materiálu odstranit možné problémy dané sociálním postavením rodiny</text:p>
      <text:p text:style-name="P859">- Úzce spolupracovat s třídními učiteli, výchovným poradcem, učiteli jazyků, rodiči</text:p>
      <text:p text:style-name="P860">- Využít pomoc studentů</text:p>
      <text:p text:style-name="P861">- Zapojit do herních aktivit upevňujících rozvoj slovní zásoby <text:s/></text:p>
      <text:p text:style-name="P862">- Vzájemně se seznámit<text:s/>s kulturními zvyklostmi a lidovými tradicemi českého</text:p>
      <text:p text:style-name="P863"><text:s text:c="2"/>prostředí v porovnání s kulturami jednotlivých etnik</text:p>
      <text:p text:style-name="P864"/>
      <text:p text:style-name="P865">8. 3. MIMOŘÁDNĚ NADANÉ ŽÁCI</text:p>
      <text:p text:style-name="P866">MIMOŘÁDNĚ NADANÉ ŽÁKY JSME PŘIPRAVENI DIAGNOSTIKOVAT A ADEKVÁTNĚ S NIMI PRACOVAT</text:p>
      <text:p text:style-name="P867">- Vytvářet vhodná zaměstnání, zaměřená na rozvoj tvořivosti, spolupráce, vztahů,</text:p>
      <text:p text:style-name="P868"><text:s text:c="2"/>sociální a emocionální inteligence</text:p>
      <text:p text:style-name="P869">- Umožnit zařazení účastníka do činností, určených pro vyšší věkové skupiny</text:p>
      <text:p text:style-name="P870">- Využít spolupráce se školou, výchovným poradcem, školským poradenským zařízením</text:p>
      <text:p text:style-name="P871">- Nabízet vhodné<text:s/>aktivity v dalších zařízeních zájmového vzdělávání</text:p>
      <text:p text:style-name="P872"/>
      <text:soft-page-break/>
      <text:p text:style-name="P873">9. MATERIÁLNÍ PODMÍNKY</text:p>
      <text:p text:style-name="P874"/>
      <text:p text:style-name="P875">- Pro zájmové vzdělávání jsou určeny učebny I. třída a II. třída v přízemí budovy dále III. třída v prvním patře budovy.</text:p>
      <text:p text:style-name="P876">- Žáci používají běžných školních lavic a židlí různé<text:s/>výšky, se kterými je možno v školní družině manipulovat a utvářet tak pracovní kouty pro skupinovou činnost.</text:p>
      <text:p text:style-name="P877">- Mají též k dispozici pozemek školy a multifunkční hřiště.</text:p>
      <text:p text:style-name="P878">- Vycházky jsou vedeny obvykle do blízkého okolí školy, kde mají žáci přímý kontakt s přírodou.</text:p>
      <text:p text:style-name="P879">- Inventář školní družiny obsahuje především stolní a konstruktivní hry a sportovní náčiní.</text:p>
      <text:p text:style-name="P880">- Žáci školní družiny mohou využívat i ostatní vybavení třídy pouze za dozoru vychovatelky.</text:p>
      <text:p text:style-name="P881">- Prostory pro práci ve školní družině nejsou zcela ideální, chybí samostatná herna.</text:p>
      <text:p text:style-name="P882"/>
      <text:p text:style-name="P883"/>
      <text:p text:style-name="P884">10. PERSONÁLNÍ PODMÍNKY<text:s/></text:p>
      <text:p text:style-name="P885"/>
      <text:p text:style-name="P886">- Chod školní družiny zajišťují na škole čtyři vychovatelky<text:s/></text:p>
      <text:p text:style-name="Standard"><text:span text:style-name="T887">Mgr. Markéta Kuchařová</text:span><text:span text:style-name="T888"><text:s/>– vychovatelka (2. oddělení, ranní družina)</text:span></text:p>
      <text:p text:style-name="P889">- Středoškolské vzdělání s maturitou v oboru cestovní ruch</text:p>
      <text:p text:style-name="P890">- Vysokoškolské<text:s/>vzdělání – ZČU Filozofická fakulta – sociální práce</text:p>
      <text:p text:style-name="P891">- Vysokoškolské vzdělání – Masarykova univerzita Fakulta sociálních studií - sociální práce</text:p>
      <text:p text:style-name="P892"/>
      <text:p text:style-name="Standard"><text:span text:style-name="T893">Veronika Holubová</text:span><text:span text:style-name="T894"><text:s/>– vychovatelka (3. oddělení)</text:span></text:p>
      <text:p text:style-name="P895">- Středoškolské vzdělání s maturitou v oboru pedagogické lyceum<text:s/>– tělesná výchova</text:p>
      <text:p text:style-name="P896">- Probíhající vysokoškolské studium – ZČU Pedagogická fakulta – 4. ročník kombinovaného studia Učitelství pro 1. stupeň ZŠ.</text:p>
      <text:p text:style-name="P897"/>
      <text:p text:style-name="Standard"><text:span text:style-name="T898">Jitka Kochmanová</text:span><text:span text:style-name="T899"><text:s/>– vychovatelka (1. oddělení)</text:span></text:p>
      <text:p text:style-name="Standard"><text:span text:style-name="T900">-<text:s/></text:span><text:span text:style-name="T901">Střední pedagogická škola ve Stříbře</text:span></text:p>
      <text:p text:style-name="P902">- Dlouholetá praxe v oboru.</text:p>
      <text:p text:style-name="P903"/>
      <text:p text:style-name="Standard"><text:span text:style-name="T904">Andrea Oplová</text:span><text:span text:style-name="T905"><text:s/>– vychovatelka (3. oddělení, ranní družina)</text:span></text:p>
      <text:p text:style-name="P906">- Asistent pedagoga, pedagog vychovatel</text:p>
      <text:p text:style-name="Standard"><text:span text:style-name="T907">- Dlouholetá praxe v oboru</text:span></text:p>
      <text:p text:style-name="P908"/>
      <text:p text:style-name="P909">- V případě nepřítomnosti určí ředitel školy zástup jiným pedagogickým pracovníkem školy.</text:p>
      <text:p text:style-name="P910"/>
      <text:p text:style-name="P911"/>
      <text:p text:style-name="P912">11. EKONOMICKÉ PODMÍNKY</text:p>
      <text:p text:style-name="P913"/>
      <text:p text:style-name="P914">- Úplata za<text:s/>zájmové vzdělávání žáka ve školní družině je základní částka upravená v příslušném kalendářním měsíci.</text:p>
      <text:p text:style-name="P915">- Základní částka se stanoví při přijetí žáka do školní družiny, zpravidla k 1. září příslušného kalendářního roku, zpravidla na období školního roku.</text:p>
      <text:p text:style-name="P916">-<text:s/>Výši stanoví ředitel školy po domluvě se zřizovatelem. Výše úplaty je 100,-Kč na měsíc, která je splatná zpravidla ve dvou splátkách, 1. splátka září-prosinec a 2. splátka leden-červen.<text:s/></text:p>
      <text:p text:style-name="P917">- Úplatu může ředitel v závažných případech na žádost zákonného zástupce rozdělit do více splátek.</text:p>
      <text:p text:style-name="P918">- Od úplaty je osvobozen žák, pokud je společně posuzovanou osobou pro nárok na sociální příplatek, pokud má nárok na příspěvek na úhradu potřeb dítěte v pěstounské péči a tento příspěvek nebo část je vyplácena. Tyto skutečnosti je nutné prokázat řediteli.</text:p>
      <text:p text:style-name="P919">- Bezdůvodné neuhrazení úplaty v řádném termínu je důvodem pro vyřazení dítěte ze školní družiny.</text:p>
      <text:p text:style-name="P920">- Úplata bude provedena hotovostně proti stvrzence vychovatelce školní družiny, která předá hotovost pokladníkovi školy, <text:s text:c="6"/><text:s text:c="7"/></text:p>
      <text:soft-page-break/>
      <text:p text:style-name="P921">12. PODMÍNKY BEZPEČNOSTI PRÁCE A OCHRANY ZDRAVÍ</text:p>
      <text:p text:style-name="P922"/>
      <text:p text:style-name="P923">12. 1. <text:s/>BOZP</text:p>
      <text:p text:style-name="P924">- Školní družina je součástí základní školy, proto obecné podmínky BOZP jsou uvedeny v Organizačním řádu školy.</text:p>
      <text:p text:style-name="P925">- Specifické podmínky školní družiny pak podrobně řeší vnitřní řád školní<text:s/>družiny, který je součástí Organizačního řádu školy.</text:p>
      <text:p text:style-name="P926">- Vychovatelky se pravidelně účastní školení BOZP.</text:p>
      <text:p text:style-name="P927">- Během školního roku pak pravidelně seznamují žáky s těmito podmínkami.</text:p>
      <text:p text:style-name="P928">- Při činnostech mimo prostory školní družiny, vychovatelky respektují stanovené řády odborných pracoven, učeben a všech částí sportovního areálu a seznamují s nimi svoje žáky.</text:p>
      <text:p text:style-name="P929">- Žáci jsou poučeni o pravidlech, bezpečnosti a chování při akcích konaných mimo areál školy.</text:p>
      <text:p text:style-name="P930"/>
      <text:p text:style-name="P931">12. 2. PODMÍNKY PRO HYGIENICKÉ A BEZPEČNÉ PŮSOBENÍ ŠKOLNÍ DRUŽINY<text:s/></text:p>
      <text:p text:style-name="P932">- Vhodná struktura režimu činností ŠD</text:p>
      <text:p text:style-name="P933">- Přizpůsobení věkovým a individuálním potřebám</text:p>
      <text:p text:style-name="P934">- Dostatek relaxace a aktivního pohybu daných režimem skladby a skladbou zaměstnání</text:p>
      <text:p text:style-name="P935">- Vytváření zdravého prostředí užívaných prostorů ŠD podle platných norem</text:p>
      <text:p text:style-name="P936">-<text:s/>Podpora vhodného stravovacího a pitného režimu</text:p>
      <text:p text:style-name="P937">- Dodržování provozních řádů i v dalších využívaných prostorách školy</text:p>
      <text:p text:style-name="P938">- Ochrana žáků před úrazy, program prevence</text:p>
      <text:p text:style-name="P939">- Dostupnost prostředků první pomoci, kontakt na lékaře, praktické dovednosti vychovatelek při<text:s/>poskytování první pomoci</text:p>
      <text:p text:style-name="P940"/>
      <text:p text:style-name="Standard"><text:span text:style-name="T941">12. 3. PSYCHOSOCIÁLNÍ PODMÍNKY<text:s/></text:span></text:p>
      <text:p text:style-name="P942">- Zajištění klidného prostředí a příznivého sociálního klimatu (otevřenost a partnerství v komunikaci, úcta, tolerance, uznání, empatie a pomoc druhému)</text:p>
      <text:p text:style-name="P943">- Respektování potřeby jedince a jeho osobních problémů, individuálních a věkových specifik</text:p>
      <text:p text:style-name="P944">- Vycházení ze zájmu žáků a vedení k praktické zkušenosti</text:p>
      <text:p text:style-name="P945">- Vytváření podmínek pro spoluúčast žáků na životě školy a školní družiny</text:p>
      <text:p text:style-name="P946">- Ochrana před násilím, šikanou a dalšími patologickými jevy</text:p>
      <text:p text:style-name="P947">- Včasné informování žáků a rodičů o činnosti školní družiny a jejím vnitřním životě</text:p>
      <text:p text:style-name="P9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xtbubliny" style:display-name="Text bubliny" style:family="paragraph" style:parent-style-name="Normální">
      <style:text-properties style:font-name="Segoe UI" style:font-name-complex="Mangal" fo:font-size="9pt" style:font-size-asian="9pt" style:font-size-complex="8pt" fo:hyphenate="false"/>
    </style:style>
    <style:style style:name="TextbublinyChar" style:display-name="Text bubliny Char" style:family="text" style:parent-style-name="Standardnípísmoodstavce">
      <style:text-properties style:font-name="Segoe UI" style:font-name-complex="Mangal" fo:font-size="9pt" style:font-size-asian="9pt" style:font-size-complex="8pt"/>
    </style:style>
    <style:style style:name="Normálníweb" style:display-name="Normální (web)" style:family="paragraph" style:parent-style-name="Normální">
      <style:paragraph-properties fo:widows="2" fo:orphans="2" style:vertical-align="auto" fo:margin-top="0.0694in" fo:margin-bottom="0.0694in"/>
      <style:text-properties style:font-name="Times New Roman" style:font-name-asian="Times New Roman" style:font-name-complex="Times New Roman" style:letter-kerning="false" style:language-asian="cs" style:country-asian="CZ" style:language-complex="ar" style:country-complex="SA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7875in" fo:margin-bottom="0.689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Sborovna</meta:initial-creator>
    <dc:creator>Sborovna</dc:creator>
    <meta:creation-date>2024-08-30T09:25:00Z</meta:creation-date>
    <dc:date>2026-08-31T08:37:00Z</dc:date>
    <meta:print-date>2026-08-27T11:24:00Z</meta:print-date>
    <meta:template xlink:href="Normal" xlink:type="simple"/>
    <meta:editing-cycles>57</meta:editing-cycles>
    <meta:editing-duration>PT15840S</meta:editing-duration>
    <meta:document-statistic meta:page-count="20" meta:paragraph-count="65" meta:word-count="4764" meta:character-count="32811" meta:row-count="234" meta:non-whitespace-character-count="28112"/>
  </office:meta>
</office:document-meta>
</file>